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900000005F0FB221C9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 Unicode MS1" svg:font-family="'Arial Unicode MS'" style:font-family-generic="swiss"/>
    <style:font-face style:name="Courier New" svg:font-family="'Courier New'" style:font-family-generic="modern" style:font-pitch="fixed"/>
    <style:font-face style:name="Tahoma" svg:font-family="Tahoma" style:font-family-generic="modern" style:font-pitch="fixed"/>
    <style:font-face style:name="Arial1" svg:font-family="Aria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Таблица1" style:family="table" style:master-page-name="Standard">
      <style:table-properties style:width="18.004cm" style:page-number="auto" table:align="left" style:writing-mode="lr-tb"/>
    </style:style>
    <style:style style:name="Таблица1.A" style:family="table-column">
      <style:table-column-properties style:column-width="18.004cm"/>
    </style:style>
    <style:style style:name="Таблица1.1" style:family="table-row">
      <style:table-row-properties style:row-height="4.923cm" style:keep-together="true" fo:keep-together="auto"/>
    </style:style>
    <style:style style:name="Таблица1.A1" style:family="table-cell">
      <style:table-cell-properties fo:padding-left="0.141cm" fo:padding-right="0.141cm" fo:padding-top="0.106cm" fo:padding-bottom="0.106cm" fo:border="none"/>
    </style:style>
    <style:style style:name="Таблица1.2" style:family="table-row">
      <style:table-row-properties style:row-height="13.54cm" style:keep-together="true" fo:keep-together="auto"/>
    </style:style>
    <style:style style:name="Таблица1.A2" style:family="table-cell">
      <style:table-cell-properties style:vertical-align="middle" fo:padding-left="0.141cm" fo:padding-right="0.141cm" fo:padding-top="0.106cm" fo:padding-bottom="0.106cm" fo:border="none"/>
    </style:style>
    <style:style style:name="Таблица4" style:family="table">
      <style:table-properties style:width="18.004cm" table:align="left" style:writing-mode="lr-tb"/>
    </style:style>
    <style:style style:name="Таблица4.A" style:family="table-column">
      <style:table-column-properties style:column-width="0.106cm"/>
    </style:style>
    <style:style style:name="Таблица4.B" style:family="table-column">
      <style:table-column-properties style:column-width="0.199cm"/>
    </style:style>
    <style:style style:name="Таблица4.C" style:family="table-column">
      <style:table-column-properties style:column-width="17.5cm"/>
    </style:style>
    <style:style style:name="Таблица4.1" style:family="table-row">
      <style:table-row-properties style:keep-together="true" fo:keep-together="auto"/>
    </style:style>
    <style:style style:name="Таблица4.A1" style:family="table-cell">
      <style:table-cell-properties fo:background-color="#ced3f1" fo:padding="0cm" fo:border="none">
        <style:background-image/>
      </style:table-cell-properties>
    </style:style>
    <style:style style:name="Таблица4.B1" style:family="table-cell">
      <style:table-cell-properties fo:background-color="#f4f3f8" fo:padding="0cm" fo:border="none">
        <style:background-image/>
      </style:table-cell-properties>
    </style:style>
    <style:style style:name="Таблица4.C1" style:family="table-cell">
      <style:table-cell-properties fo:background-color="#f4f3f8" fo:padding-left="0cm" fo:padding-right="0cm" fo:padding-top="0.199cm" fo:padding-bottom="0.199cm" fo:border="none">
        <style:background-image/>
      </style:table-cell-properties>
    </style:style>
    <style:style style:name="Таблица5" style:family="table">
      <style:table-properties style:width="18.004cm" table:align="left" style:writing-mode="lr-tb"/>
    </style:style>
    <style:style style:name="Таблица5.A" style:family="table-column">
      <style:table-column-properties style:column-width="0.106cm"/>
    </style:style>
    <style:style style:name="Таблица5.B" style:family="table-column">
      <style:table-column-properties style:column-width="0.199cm"/>
    </style:style>
    <style:style style:name="Таблица5.C" style:family="table-column">
      <style:table-column-properties style:column-width="17.5cm"/>
    </style:style>
    <style:style style:name="Таблица5.1" style:family="table-row">
      <style:table-row-properties style:keep-together="true" fo:keep-together="auto"/>
    </style:style>
    <style:style style:name="Таблица5.A1" style:family="table-cell">
      <style:table-cell-properties fo:background-color="#ced3f1" fo:padding="0cm" fo:border="none">
        <style:background-image/>
      </style:table-cell-properties>
    </style:style>
    <style:style style:name="Таблица5.B1" style:family="table-cell">
      <style:table-cell-properties fo:background-color="#f4f3f8" fo:padding="0cm" fo:border="none">
        <style:background-image/>
      </style:table-cell-properties>
    </style:style>
    <style:style style:name="Таблица5.C1" style:family="table-cell">
      <style:table-cell-properties fo:background-color="#f4f3f8" fo:padding-left="0cm" fo:padding-right="0cm" fo:padding-top="0.199cm" fo:padding-bottom="0.199cm" fo:border="none">
        <style:background-image/>
      </style:table-cell-properties>
    </style:style>
    <style:style style:name="Таблица6" style:family="table">
      <style:table-properties style:width="18.004cm" table:align="left" style:writing-mode="lr-tb"/>
    </style:style>
    <style:style style:name="Таблица6.A" style:family="table-column">
      <style:table-column-properties style:column-width="0.106cm"/>
    </style:style>
    <style:style style:name="Таблица6.B" style:family="table-column">
      <style:table-column-properties style:column-width="0.199cm"/>
    </style:style>
    <style:style style:name="Таблица6.C" style:family="table-column">
      <style:table-column-properties style:column-width="17.5cm"/>
    </style:style>
    <style:style style:name="Таблица6.1" style:family="table-row">
      <style:table-row-properties style:keep-together="true" fo:keep-together="auto"/>
    </style:style>
    <style:style style:name="Таблица6.A1" style:family="table-cell">
      <style:table-cell-properties fo:background-color="#ced3f1" fo:padding="0cm" fo:border="none">
        <style:background-image/>
      </style:table-cell-properties>
    </style:style>
    <style:style style:name="Таблица6.B1" style:family="table-cell">
      <style:table-cell-properties fo:background-color="#f4f3f8" fo:padding="0cm" fo:border="none">
        <style:background-image/>
      </style:table-cell-properties>
    </style:style>
    <style:style style:name="Таблица6.C1" style:family="table-cell">
      <style:table-cell-properties fo:background-color="#f4f3f8" fo:padding-left="0cm" fo:padding-right="0cm" fo:padding-top="0.199cm" fo:padding-bottom="0.199cm" fo:border="none">
        <style:background-image/>
      </style:table-cell-properties>
    </style:style>
    <style:style style:name="Таблица7" style:family="table">
      <style:table-properties style:width="18.004cm" table:align="left" style:writing-mode="lr-tb"/>
    </style:style>
    <style:style style:name="Таблица7.A" style:family="table-column">
      <style:table-column-properties style:column-width="0.106cm"/>
    </style:style>
    <style:style style:name="Таблица7.B" style:family="table-column">
      <style:table-column-properties style:column-width="0.199cm"/>
    </style:style>
    <style:style style:name="Таблица7.C" style:family="table-column">
      <style:table-column-properties style:column-width="17.5cm"/>
    </style:style>
    <style:style style:name="Таблица7.1" style:family="table-row">
      <style:table-row-properties style:keep-together="true" fo:keep-together="auto"/>
    </style:style>
    <style:style style:name="Таблица7.A1" style:family="table-cell">
      <style:table-cell-properties fo:background-color="#ced3f1" fo:padding="0cm" fo:border="none">
        <style:background-image/>
      </style:table-cell-properties>
    </style:style>
    <style:style style:name="Таблица7.B1" style:family="table-cell">
      <style:table-cell-properties fo:background-color="#f4f3f8" fo:padding="0cm" fo:border="none">
        <style:background-image/>
      </style:table-cell-properties>
    </style:style>
    <style:style style:name="Таблица7.C1" style:family="table-cell">
      <style:table-cell-properties fo:background-color="#f4f3f8" fo:padding-left="0cm" fo:padding-right="0cm" fo:padding-top="0.199cm" fo:padding-bottom="0.199cm" fo:border="none">
        <style:background-image/>
      </style:table-cell-properties>
    </style:style>
    <style:style style:name="Таблица8" style:family="table">
      <style:table-properties style:width="15.799cm" table:align="left" style:writing-mode="lr-tb"/>
    </style:style>
    <style:style style:name="Таблица8.A" style:family="table-column">
      <style:table-column-properties style:column-width="12cm"/>
    </style:style>
    <style:style style:name="Таблица8.B" style:family="table-column">
      <style:table-column-properties style:column-width="3.799cm"/>
    </style:style>
    <style:style style:name="Таблица8.1" style:family="table-row">
      <style:table-row-properties style:keep-together="true" fo:keep-together="auto"/>
    </style:style>
    <style:style style:name="Таблица8.A1" style:family="table-cell">
      <style:table-cell-properties fo:padding-left="0.109cm" fo:padding-right="0.109cm" fo:padding-top="0.18cm" fo:padding-bottom="0.18cm" fo:border-left="none" fo:border-right="0.002cm solid #000000" fo:border-top="0.002cm solid #000000" fo:border-bottom="0.002cm solid #000000"/>
    </style:style>
    <style:style style:name="Таблица8.B1" style:family="table-cell">
      <style:table-cell-properties fo:padding-left="0.109cm" fo:padding-right="0.109cm" fo:padding-top="0.18cm" fo:padding-bottom="0.18cm" fo:border-left="0.002cm solid #000000" fo:border-right="none" fo:border-top="0.002cm solid #000000" fo:border-bottom="0.002cm solid #000000"/>
    </style:style>
    <style:style style:name="Таблица8.A2" style:family="table-cell">
      <style:table-cell-properties fo:padding-left="0.109cm" fo:padding-right="0.109cm" fo:padding-top="0.18cm" fo:padding-bottom="0.18cm" fo:border-left="none" fo:border-right="none" fo:border-top="0.002cm solid #000000" fo:border-bottom="none"/>
    </style:style>
    <style:style style:name="Таблица8.A3" style:family="table-cell">
      <style:table-cell-properties fo:padding-left="0.109cm" fo:padding-right="0.109cm" fo:padding-top="0.18cm" fo:padding-bottom="0.18cm" fo:border="none"/>
    </style:style>
    <style:style style:name="Таблица8.A14" style:family="table-cell">
      <style:table-cell-properties style:vertical-align="bottom" fo:padding-left="0.109cm" fo:padding-right="0.109cm" fo:padding-top="0.18cm" fo:padding-bottom="0.18cm" fo:border="none"/>
    </style:style>
    <style:style style:name="Таблица8.A205" style:family="table-cell">
      <style:table-cell-properties fo:padding-left="0.109cm" fo:padding-right="0.109cm" fo:padding-top="0.18cm" fo:padding-bottom="0.18cm" fo:border-left="none" fo:border-right="none" fo:border-top="none" fo:border-bottom="0.002cm solid #000000"/>
    </style:style>
    <style:style style:name="P1" style:family="paragraph" style:parent-style-name="ConsPlusTitle" style:list-style-name="">
      <style:paragraph-properties fo:text-align="center" style:justify-single-word="false"/>
    </style:style>
    <style:style style:name="P2" style:family="paragraph" style:parent-style-name="ConsPlusTitlePage" style:list-style-name="">
      <style:text-properties style:text-position="-305% 100%" fo:font-size="10pt" style:font-size-asian="10pt" style:font-size-complex="10pt"/>
    </style:style>
    <style:style style:name="P3" style:family="paragraph" style:parent-style-name="ConsPlusTitlePage" style:list-style-name="">
      <style:paragraph-properties fo:text-align="center" style:justify-single-word="false">
        <style:tab-stops/>
      </style:paragraph-properties>
      <style:text-properties fo:font-size="24pt" style:font-size-asian="24pt" style:font-size-complex="24pt"/>
    </style:style>
    <style:style style:name="P4" style:family="paragraph" style:parent-style-name="ConsPlusTitlePage" style:list-style-name="">
      <style:paragraph-properties fo:text-align="center" style:justify-single-word="false"/>
    </style:style>
    <style:style style:name="P5" style:family="paragraph" style:parent-style-name="ConsPlusNormal" style:list-style-name="">
      <style:text-properties fo:font-size="0.5pt" style:font-size-asian="0.5pt" style:font-size-complex="0.5pt"/>
    </style:style>
    <style:style style:name="P6" style:family="paragraph" style:parent-style-name="ConsPlusNormal" style:list-style-name="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P7" style:family="paragraph" style:parent-style-name="ConsPlusNormal" style:list-style-name="">
      <style:paragraph-properties fo:text-align="center" style:justify-single-word="false"/>
      <style:text-properties fo:font-size="5pt" style:font-size-asian="5pt" style:font-size-complex="5pt"/>
    </style:style>
    <style:style style:name="P8" style:family="paragraph" style:parent-style-name="ConsPlusNormal" style:list-style-name="">
      <style:paragraph-properties fo:text-align="justify" style:justify-single-word="false"/>
    </style:style>
    <style:style style:name="P9" style:family="paragraph" style:parent-style-name="ConsPlusNormal" style:list-style-name="">
      <style:paragraph-properties fo:text-align="center" style:justify-single-word="false"/>
      <style:text-properties fo:color="#392c69"/>
    </style:style>
    <style:style style:name="P10" style:family="paragraph" style:parent-style-name="ConsPlusNormal" style:list-style-name="">
      <style:paragraph-properties fo:text-align="center" style:justify-single-word="false"/>
    </style:style>
    <style:style style:name="P11" style:family="paragraph" style:parent-style-name="ConsPlusNormal" style:list-style-name="">
      <style:paragraph-properties fo:text-align="end" style:justify-single-word="false"/>
    </style:style>
    <style:style style:name="P12" style:family="paragraph" style:parent-style-name="ConsPlusNormal" style:list-style-name=""/>
    <style:style style:name="P13" style:family="paragraph" style:parent-style-name="ConsPlusNormal" style:list-style-name="">
      <style:paragraph-properties fo:text-align="center" style:justify-single-word="false" fo:padding="0cm" fo:border-left="none" fo:border-right="none" fo:border-top="none" fo:border-bottom="0.035cm solid #000000"/>
      <style:text-properties fo:font-size="0.5pt" style:font-size-asian="0.5pt" style:font-size-complex="0.5pt"/>
    </style:style>
    <style:style style:name="P14" style:family="paragraph" style:parent-style-name="ConsPlusNormal" style:list-style-name="">
      <style:paragraph-properties fo:text-align="start" style:justify-single-word="false" fo:padding="0cm" fo:border-left="none" fo:border-right="none" fo:border-top="none" fo:border-bottom="0.035cm solid #000000"/>
      <style:text-properties fo:color="#f58220" style:font-name="Tahoma1" fo:font-size="14pt" fo:font-weight="bold" style:font-name-asian="Tahoma1" style:font-size-asian="14pt" style:font-weight-asian="bold" style:font-name-complex="Tahoma1" style:font-size-complex="14pt" style:font-weight-complex="bold"/>
    </style:style>
    <style:style style:name="P15" style:family="paragraph" style:parent-style-name="ConsPlusNormal" style:list-style-name="">
      <style:paragraph-properties fo:margin-left="0cm" fo:margin-right="0cm" fo:margin-top="0cm" fo:margin-bottom="0cm" fo:line-height="100%" fo:text-align="end" style:justify-single-word="false" fo:keep-together="auto" fo:hyphenation-ladder-count="no-limit" fo:text-indent="0cm" style:auto-text-indent="false" fo:background-color="transparent" fo:padding="0cm" fo:border="none" style:shadow="none" fo:keep-with-next="auto" style:text-autospace="none" style:punctuation-wrap="hanging" style:line-break="strict" style:vertical-align="auto" style:writing-mode="page">
        <style:tab-stops/>
        <style:background-image/>
      </style:paragraph-properties>
      <style:text-properties fo:hyphenate="false" fo:hyphenation-remain-char-count="2" fo:hyphenation-push-char-count="2"/>
    </style:style>
    <style:style style:name="P16" style:family="paragraph" style:parent-style-name="ConsPlusNormal" style:list-style-name="">
      <style:paragraph-properties fo:text-align="center" style:justify-single-word="false" fo:padding="0cm" fo:border="none"/>
    </style:style>
    <style:style style:name="P17" style:family="paragraph" style:parent-style-name="ConsPlusNormal" style:list-style-name="">
      <style:paragraph-properties fo:text-align="end" style:justify-single-word="false" fo:padding="0cm" fo:border="none"/>
      <style:text-properties style:font-name="Tahoma1" fo:font-size="10pt" style:font-name-asian="Tahoma1" style:font-size-asian="10pt" style:font-name-complex="Tahoma1" style:font-size-complex="10pt"/>
    </style:style>
    <style:style style:name="P18" style:family="paragraph" style:parent-style-name="ConsPlusNormal" style:list-style-name="">
      <style:paragraph-properties fo:margin-left="0cm" fo:margin-right="0cm" fo:text-align="justify" style:justify-single-word="false" fo:text-indent="0.953cm" style:auto-text-indent="false"/>
    </style:style>
    <style:style style:name="P19" style:family="paragraph" style:parent-style-name="ConsPlusNormal" style:list-style-name="">
      <style:paragraph-properties fo:margin-left="0cm" fo:margin-right="0cm" fo:margin-top="0.423cm" fo:margin-bottom="0cm" fo:text-align="justify" style:justify-single-word="false" fo:text-indent="0.953cm" style:auto-text-indent="false"/>
    </style:style>
    <style:style style:name="P20" style:family="paragraph" style:parent-style-name="ConsPlusNormal" style:list-style-name="">
      <style:paragraph-properties fo:margin-top="0.176cm" fo:margin-bottom="0.176cm" fo:text-align="justify" style:justify-single-word="false" fo:padding="0cm" fo:border-left="none" fo:border-right="none" fo:border-top="0.002cm solid #000000" fo:border-bottom="none"/>
      <style:text-properties fo:font-size="0pt" style:font-size-asian="0pt" style:font-size-complex="0pt"/>
    </style:style>
    <style:style style:name="P21" style:family="paragraph" style:parent-style-name="ConsPlusNormal" style:list-style-name="" style:master-page-name="Преобразование_20_1">
      <style:paragraph-properties fo:text-align="justify" style:justify-single-word="false" style:page-number="auto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ff"/>
    </style:style>
    <style:style style:name="T3" style:family="text">
      <style:text-properties fo:color="#0000ff" fo:font-size="14pt" fo:font-weight="bold" style:font-size-asian="14pt" style:font-weight-asian="bold" style:font-size-complex="14pt" style:font-weight-complex="bold"/>
    </style:style>
    <style:style style:name="T4" style:family="text">
      <style:text-properties fo:color="#0000ff" style:font-name="Tahoma1" fo:font-size="10pt" fo:font-weight="bold" style:font-name-asian="Tahoma1" style:font-size-asian="10pt" style:font-weight-asian="bold" style:font-name-complex="Tahoma1" style:font-size-complex="10pt" style:font-weight-complex="bold"/>
    </style:style>
    <style:style style:name="T5" style:family="text">
      <style:text-properties fo:font-variant="normal" fo:text-transform="none" style:use-window-font-color="true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T6" style:family="text"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T7" style:family="text">
      <style:text-properties fo:font-variant="normal" fo:text-transform="none" fo:color="#0000ff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T8" style:family="text">
      <style:text-properties style:use-window-font-color="true" fo:font-size="8pt" style:font-size-asian="8pt" style:font-size-complex="8pt"/>
    </style:style>
    <style:style style:name="T9" style:family="text">
      <style:text-properties fo:color="#392c69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2"><draw:frame draw:style-name="fr1" text:anchor-type="as-char" svg:width="10.583cm" svg:height="2.514cm" draw:z-index="0"><draw:image xlink:href="Pictures/10000201000001900000005F0FB221C9.png" xlink:type="simple" xlink:show="embed" xlink:actuate="onLoad"/></draw:frame></text:p>
          </table:table-cell>
        </table:table-row>
        <table:table-row table:style-name="Таблица1.2">
          <table:table-cell table:style-name="Таблица1.A2" office:value-type="string">
            <text:p text:style-name="P3">Постановление Правительства РФ от 29.12.2007 N 964<text:line-break/>(ред. от 10.04.2023)<text:line-break/>"Об утверждении списков сильнодействующих и ядовитых веществ для целей статьи 234 и других статей Уголовного кодекса Российской Федерации, а также крупного размера сильнодействующих веществ для целей статьи 234 Уголовного кодекса Российской Федерации"</text:p>
          </table:table-cell>
        </table:table-row>
        <table:table-row table:style-name="Таблица1.1">
          <table:table-cell table:style-name="Таблица1.A2" office:value-type="string">
            <text:p text:style-name="P4"><text:span text:style-name="T1">Документ предоставлен </text:span><text:a xlink:type="simple" xlink:href="https://www.consultant.ru/" text:style-name="Internet_20_link" text:visited-style-name="Visited_20_Internet_20_Link">КонсультантПлюс<text:line-break/><text:line-break/></text:a><text:a xlink:type="simple" xlink:href="https://www.consultant.ru/" text:style-name="Internet_20_link" text:visited-style-name="Visited_20_Internet_20_Link">www.consultant.ru</text:a><text:span text:style-name="T1"><text:line-break/><text:line-break/>Дата сохранения: 30.04.2023<text:line-break/> </text:span></text:p>
          </table:table-cell>
        </table:table-row>
      </table:table>
      <text:p text:style-name="P21"/>
      <text:p text:style-name="P1">ПРАВИТЕЛЬСТВО РОССИЙСКОЙ ФЕДЕРАЦИИ</text:p>
      <text:p text:style-name="P1"/>
      <text:p text:style-name="P1">ПОСТАНОВЛЕНИЕ</text:p>
      <text:p text:style-name="P1">от 29 декабря 2007 г. N 964</text:p>
      <text:p text:style-name="P1"/>
      <text:p text:style-name="P1">ОБ УТВЕРЖДЕНИИ СПИСКОВ</text:p>
      <text:p text:style-name="P1">СИЛЬНОДЕЙСТВУЮЩИХ И ЯДОВИТЫХ ВЕЩЕСТВ ДЛЯ ЦЕЛЕЙ СТАТЬИ 234</text:p>
      <text:p text:style-name="P1">И ДРУГИХ СТАТЕЙ УГОЛОВНОГО КОДЕКСА РОССИЙСКОЙ ФЕДЕРАЦИИ,</text:p>
      <text:p text:style-name="P1">А ТАКЖЕ КРУПНОГО РАЗМЕРА СИЛЬНОДЕЙСТВУЮЩИХ ВЕЩЕСТВ</text:p>
      <text:p text:style-name="P1">ДЛЯ ЦЕЛЕЙ СТАТЬИ 234 УГОЛОВНОГО КОДЕКСА</text:p>
      <text:p text:style-name="P1">РОССИЙСКОЙ ФЕДЕРАЦИИ</text:p>
      <text:p text:style-name="ConsPlusNormal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B"/>
        <table:table-row table:style-name="Таблица4.1">
          <table:table-cell table:style-name="Таблица4.A1" office:value-type="string">
            <text:p text:style-name="ConsPlusNormal"/>
          </table:table-cell>
          <table:table-cell table:style-name="Таблица4.B1" office:value-type="string">
            <text:p text:style-name="ConsPlusNormal"/>
          </table:table-cell>
          <table:table-cell table:style-name="Таблица4.C1" office:value-type="string">
            <text:p text:style-name="P9">Список изменяющих документов</text:p>
            <text:p text:style-name="P10"><text:span text:style-name="T9">(в ред. Постановлений Правительства РФ от 30.06.2010 </text:span><text:a xlink:type="simple" xlink:href="https://login.consultant.ru/link/?req=doc&amp;demo=2&amp;base=LAW&amp;n=402735&amp;date=30.04.2023&amp;dst=100173&amp;field=134" text:style-name="Internet_20_link" text:visited-style-name="Visited_20_Internet_20_Link"><text:span text:style-name="T2">N 486</text:span></text:a><text:span text:style-name="T9">,</text:span></text:p>
            <text:p text:style-name="P10"><text:span text:style-name="T9">от 22.02.2012 </text:span><text:a xlink:type="simple" xlink:href="https://login.consultant.ru/link/?req=doc&amp;demo=2&amp;base=LAW&amp;n=136254&amp;date=30.04.2023&amp;dst=100045&amp;field=134" text:style-name="Internet_20_link" text:visited-style-name="Visited_20_Internet_20_Link"><text:span text:style-name="T2">N 144</text:span></text:a><text:span text:style-name="T9">, от 01.10.2012 </text:span><text:a xlink:type="simple" xlink:href="https://login.consultant.ru/link/?req=doc&amp;demo=2&amp;base=LAW&amp;n=402016&amp;date=30.04.2023&amp;dst=100021&amp;field=134" text:style-name="Internet_20_link" text:visited-style-name="Visited_20_Internet_20_Link"><text:span text:style-name="T2">N 1003</text:span></text:a><text:span text:style-name="T9">, от 04.02.2013 </text:span><text:a xlink:type="simple" xlink:href="https://login.consultant.ru/link/?req=doc&amp;demo=2&amp;base=LAW&amp;n=402204&amp;date=30.04.2023&amp;dst=100110&amp;field=134" text:style-name="Internet_20_link" text:visited-style-name="Visited_20_Internet_20_Link"><text:span text:style-name="T2">N 78</text:span></text:a><text:span text:style-name="T9">,</text:span></text:p>
            <text:p text:style-name="P10"><text:span text:style-name="T9">от 26.02.2013 </text:span><text:a xlink:type="simple" xlink:href="https://login.consultant.ru/link/?req=doc&amp;demo=2&amp;base=LAW&amp;n=142852&amp;date=30.04.2023&amp;dst=100024&amp;field=134" text:style-name="Internet_20_link" text:visited-style-name="Visited_20_Internet_20_Link"><text:span text:style-name="T2">N 157</text:span></text:a><text:span text:style-name="T9">, от 07.11.2013 </text:span><text:a xlink:type="simple" xlink:href="https://login.consultant.ru/link/?req=doc&amp;demo=2&amp;base=LAW&amp;n=154145&amp;date=30.04.2023&amp;dst=100005&amp;field=134" text:style-name="Internet_20_link" text:visited-style-name="Visited_20_Internet_20_Link"><text:span text:style-name="T2">N 997</text:span></text:a><text:span text:style-name="T9">, от 26.09.2016 </text:span><text:a xlink:type="simple" xlink:href="https://login.consultant.ru/link/?req=doc&amp;demo=2&amp;base=LAW&amp;n=205544&amp;date=30.04.2023&amp;dst=100005&amp;field=134" text:style-name="Internet_20_link" text:visited-style-name="Visited_20_Internet_20_Link"><text:span text:style-name="T2">N 962</text:span></text:a><text:span text:style-name="T9">,</text:span></text:p>
            <text:p text:style-name="P10"><text:span text:style-name="T9">от 19.12.2018 </text:span><text:a xlink:type="simple" xlink:href="https://login.consultant.ru/link/?req=doc&amp;demo=2&amp;base=LAW&amp;n=314158&amp;date=30.04.2023&amp;dst=100005&amp;field=134" text:style-name="Internet_20_link" text:visited-style-name="Visited_20_Internet_20_Link"><text:span text:style-name="T2">N 1597</text:span></text:a><text:span text:style-name="T9">, от 27.05.2019 </text:span><text:a xlink:type="simple" xlink:href="https://login.consultant.ru/link/?req=doc&amp;demo=2&amp;base=LAW&amp;n=326144&amp;date=30.04.2023&amp;dst=100005&amp;field=134" text:style-name="Internet_20_link" text:visited-style-name="Visited_20_Internet_20_Link"><text:span text:style-name="T2">N 667</text:span></text:a><text:span text:style-name="T9">, от 08.11.2019 </text:span><text:a xlink:type="simple" xlink:href="https://login.consultant.ru/link/?req=doc&amp;demo=2&amp;base=LAW&amp;n=337226&amp;date=30.04.2023&amp;dst=100005&amp;field=134" text:style-name="Internet_20_link" text:visited-style-name="Visited_20_Internet_20_Link"><text:span text:style-name="T2">N 1429</text:span></text:a><text:span text:style-name="T9">,</text:span></text:p>
            <text:p text:style-name="P10"><text:span text:style-name="T9">от 18.09.2020 </text:span><text:a xlink:type="simple" xlink:href="https://login.consultant.ru/link/?req=doc&amp;demo=2&amp;base=LAW&amp;n=362809&amp;date=30.04.2023&amp;dst=100012&amp;field=134" text:style-name="Internet_20_link" text:visited-style-name="Visited_20_Internet_20_Link"><text:span text:style-name="T2">N 1495</text:span></text:a><text:span text:style-name="T9">, от 22.11.2021 </text:span><text:a xlink:type="simple" xlink:href="https://login.consultant.ru/link/?req=doc&amp;demo=2&amp;base=LAW&amp;n=401085&amp;date=30.04.2023&amp;dst=100005&amp;field=134" text:style-name="Internet_20_link" text:visited-style-name="Visited_20_Internet_20_Link"><text:span text:style-name="T2">N 2003</text:span></text:a><text:span text:style-name="T9">, от 10.04.2023 </text:span><text:a xlink:type="simple" xlink:href="https://login.consultant.ru/link/?req=doc&amp;demo=2&amp;base=LAW&amp;n=444430&amp;date=30.04.2023&amp;dst=100005&amp;field=134" text:style-name="Internet_20_link" text:visited-style-name="Visited_20_Internet_20_Link"><text:span text:style-name="T2">N 581</text:span></text:a><text:span text:style-name="T9">)</text:span></text:p>
          </table:table-cell>
          <table:table-cell table:style-name="Таблица4.B1" office:value-type="string">
            <text:p text:style-name="P9"/>
          </table:table-cell>
        </table:table-row>
      </table:table>
      <text:p text:style-name="P10"/>
      <text:p text:style-name="P18">В соответствии со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ей 234</text:span></text:a> Уголовного кодекса Российской Федерации Правительство Российской Федерации постановляет:</text:p>
      <text:p text:style-name="P19">Утвердить прилагаемые:</text:p>
      <text:p text:style-name="P19"><text:a xlink:type="simple" xlink:href="#Par38" text:style-name="Internet_20_link" text:visited-style-name="Visited_20_Internet_20_Link"><text:span text:style-name="T2">список</text:span></text:a> сильнодействующи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 и других статей Уголовного кодекса Российской Федерации;</text:p>
      <text:p text:style-name="P19"><text:a xlink:type="simple" xlink:href="#Par263" text:style-name="Internet_20_link" text:visited-style-name="Visited_20_Internet_20_Link"><text:span text:style-name="T2">список</text:span></text:a> ядовиты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 и других статей Уголовного кодекса Российской Федерации;</text:p>
      <text:p text:style-name="P19"><text:a xlink:type="simple" xlink:href="#Par322" text:style-name="Internet_20_link" text:visited-style-name="Visited_20_Internet_20_Link"><text:span text:style-name="T2">крупный размер</text:span></text:a> сильнодействующи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 Уголовного кодекса Российской Федерации.</text:p>
      <text:p text:style-name="P18"/>
      <text:p text:style-name="P11">Председатель Правительства</text:p>
      <text:p text:style-name="P11">Российской Федерации</text:p>
      <text:p text:style-name="P11">В.ЗУБКОВ</text:p>
      <text:p text:style-name="P18"/>
      <text:p text:style-name="P18"/>
      <text:p text:style-name="P18"/>
      <text:p text:style-name="P18"/>
      <text:p text:style-name="P18"/>
      <text:p text:style-name="P11">Утвержден</text:p>
      <text:p text:style-name="P11">Постановлением Правительства</text:p>
      <text:p text:style-name="P11">Российской Федерации</text:p>
      <text:p text:style-name="P11">от 29 декабря 2007 г. N 964</text:p>
      <text:p text:style-name="P18"/>
      <text:p text:style-name="P1"><text:bookmark text:name="Par38"/><text:soft-page-break/>СПИСОК</text:p>
      <text:p text:style-name="P1">СИЛЬНОДЕЙСТВУЮЩИ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</text:p>
      <text:p text:style-name="P1">И ДРУГИХ СТАТЕЙ УГОЛОВНОГО <text:a xlink:type="simple" xlink:href="https://login.consultant.ru/link/?req=doc&amp;demo=2&amp;base=LAW&amp;n=444756&amp;date=30.04.2023" text:style-name="Internet_20_link" text:visited-style-name="Visited_20_Internet_20_Link"><text:span text:style-name="T2">КОДЕКСА</text:span></text:a> РОССИЙСКОЙ ФЕДЕРАЦИИ</text:p>
      <text:p text:style-name="ConsPlusNormal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B"/>
        <table:table-row table:style-name="Таблица5.1">
          <table:table-cell table:style-name="Таблица5.A1" office:value-type="string">
            <text:p text:style-name="ConsPlusNormal"/>
          </table:table-cell>
          <table:table-cell table:style-name="Таблица5.B1" office:value-type="string">
            <text:p text:style-name="ConsPlusNormal"/>
          </table:table-cell>
          <table:table-cell table:style-name="Таблица5.C1" office:value-type="string">
            <text:p text:style-name="P9">Список изменяющих документов</text:p>
            <text:p text:style-name="P10"><text:span text:style-name="T9">(в ред. Постановлений Правительства РФ от 30.06.2010 </text:span><text:a xlink:type="simple" xlink:href="https://login.consultant.ru/link/?req=doc&amp;demo=2&amp;base=LAW&amp;n=402735&amp;date=30.04.2023&amp;dst=100174&amp;field=134" text:style-name="Internet_20_link" text:visited-style-name="Visited_20_Internet_20_Link"><text:span text:style-name="T2">N 486</text:span></text:a><text:span text:style-name="T9">,</text:span></text:p>
            <text:p text:style-name="P10"><text:span text:style-name="T9">от 22.02.2012 </text:span><text:a xlink:type="simple" xlink:href="https://login.consultant.ru/link/?req=doc&amp;demo=2&amp;base=LAW&amp;n=136254&amp;date=30.04.2023&amp;dst=100046&amp;field=134" text:style-name="Internet_20_link" text:visited-style-name="Visited_20_Internet_20_Link"><text:span text:style-name="T2">N 144</text:span></text:a><text:span text:style-name="T9">, от 01.10.2012 </text:span><text:a xlink:type="simple" xlink:href="https://login.consultant.ru/link/?req=doc&amp;demo=2&amp;base=LAW&amp;n=402016&amp;date=30.04.2023&amp;dst=100022&amp;field=134" text:style-name="Internet_20_link" text:visited-style-name="Visited_20_Internet_20_Link"><text:span text:style-name="T2">N 1003</text:span></text:a><text:span text:style-name="T9">, от 04.02.2013 </text:span><text:a xlink:type="simple" xlink:href="https://login.consultant.ru/link/?req=doc&amp;demo=2&amp;base=LAW&amp;n=402204&amp;date=30.04.2023&amp;dst=100111&amp;field=134" text:style-name="Internet_20_link" text:visited-style-name="Visited_20_Internet_20_Link"><text:span text:style-name="T2">N 78</text:span></text:a><text:span text:style-name="T9">,</text:span></text:p>
            <text:p text:style-name="P10"><text:span text:style-name="T9">от 26.02.2013 </text:span><text:a xlink:type="simple" xlink:href="https://login.consultant.ru/link/?req=doc&amp;demo=2&amp;base=LAW&amp;n=142852&amp;date=30.04.2023&amp;dst=100025&amp;field=134" text:style-name="Internet_20_link" text:visited-style-name="Visited_20_Internet_20_Link"><text:span text:style-name="T2">N 157</text:span></text:a><text:span text:style-name="T9">, от 07.11.2013 </text:span><text:a xlink:type="simple" xlink:href="https://login.consultant.ru/link/?req=doc&amp;demo=2&amp;base=LAW&amp;n=154145&amp;date=30.04.2023&amp;dst=100005&amp;field=134" text:style-name="Internet_20_link" text:visited-style-name="Visited_20_Internet_20_Link"><text:span text:style-name="T2">N 997</text:span></text:a><text:span text:style-name="T9">, от 26.09.2016 </text:span><text:a xlink:type="simple" xlink:href="https://login.consultant.ru/link/?req=doc&amp;demo=2&amp;base=LAW&amp;n=205544&amp;date=30.04.2023&amp;dst=100009&amp;field=134" text:style-name="Internet_20_link" text:visited-style-name="Visited_20_Internet_20_Link"><text:span text:style-name="T2">N 962</text:span></text:a><text:span text:style-name="T9">,</text:span></text:p>
            <text:p text:style-name="P10"><text:span text:style-name="T9">от 19.12.2018 </text:span><text:a xlink:type="simple" xlink:href="https://login.consultant.ru/link/?req=doc&amp;demo=2&amp;base=LAW&amp;n=314158&amp;date=30.04.2023&amp;dst=100009&amp;field=134" text:style-name="Internet_20_link" text:visited-style-name="Visited_20_Internet_20_Link"><text:span text:style-name="T2">N 1597</text:span></text:a><text:span text:style-name="T9">, от 27.05.2019 </text:span><text:a xlink:type="simple" xlink:href="https://login.consultant.ru/link/?req=doc&amp;demo=2&amp;base=LAW&amp;n=326144&amp;date=30.04.2023&amp;dst=100010&amp;field=134" text:style-name="Internet_20_link" text:visited-style-name="Visited_20_Internet_20_Link"><text:span text:style-name="T2">N 667</text:span></text:a><text:span text:style-name="T9">, от 08.11.2019 </text:span><text:a xlink:type="simple" xlink:href="https://login.consultant.ru/link/?req=doc&amp;demo=2&amp;base=LAW&amp;n=337226&amp;date=30.04.2023&amp;dst=100009&amp;field=134" text:style-name="Internet_20_link" text:visited-style-name="Visited_20_Internet_20_Link"><text:span text:style-name="T2">N 1429</text:span></text:a><text:span text:style-name="T9">,</text:span></text:p>
            <text:p text:style-name="P10"><text:span text:style-name="T9">от 18.09.2020 </text:span><text:a xlink:type="simple" xlink:href="https://login.consultant.ru/link/?req=doc&amp;demo=2&amp;base=LAW&amp;n=362809&amp;date=30.04.2023&amp;dst=100013&amp;field=134" text:style-name="Internet_20_link" text:visited-style-name="Visited_20_Internet_20_Link"><text:span text:style-name="T2">N 1495</text:span></text:a><text:span text:style-name="T9">, от 22.11.2021 </text:span><text:a xlink:type="simple" xlink:href="https://login.consultant.ru/link/?req=doc&amp;demo=2&amp;base=LAW&amp;n=401085&amp;date=30.04.2023&amp;dst=100010&amp;field=134" text:style-name="Internet_20_link" text:visited-style-name="Visited_20_Internet_20_Link"><text:span text:style-name="T2">N 2003</text:span></text:a><text:span text:style-name="T9">, от 10.04.2023 </text:span><text:a xlink:type="simple" xlink:href="https://login.consultant.ru/link/?req=doc&amp;demo=2&amp;base=LAW&amp;n=444430&amp;date=30.04.2023&amp;dst=100009&amp;field=134" text:style-name="Internet_20_link" text:visited-style-name="Visited_20_Internet_20_Link"><text:span text:style-name="T2">N 581</text:span></text:a><text:span text:style-name="T9">)</text:span></text:p>
          </table:table-cell>
          <table:table-cell table:style-name="Таблица5.B1" office:value-type="string">
            <text:p text:style-name="P9"/>
          </table:table-cell>
        </table:table-row>
      </table:table>
      <text:p text:style-name="P18"/>
      <text:p text:style-name="P18">19-норандростенедиол</text:p>
      <text:p text:style-name="P19">19-норандростенедион (эст-4-ен-3,17-дион)</text:p>
      <text:p text:style-name="P19">19-норан дростерон (3-гидрокси-13-метилгексадекагидро-17H-циклопента[а]фенантрен-17-он)</text:p>
      <text:p text:style-name="P8">(введено <text:a xlink:type="simple" xlink:href="https://login.consultant.ru/link/?req=doc&amp;demo=2&amp;base=LAW&amp;n=337226&amp;date=30.04.2023&amp;dst=100009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1-тестостерон (17бета-гидрокси-5альфа-андрост-1-ен-3-он)</text:p>
      <text:p text:style-name="P19">4-гидрокситестостерон (4,17бета-дигидроксиандрост-4-ен-3-он)</text:p>
      <text:p text:style-name="P19">6альфа-Метиландрост-4-ен-3,17-дион</text:p>
      <text:p text:style-name="P8">(введено <text:a xlink:type="simple" xlink:href="https://login.consultant.ru/link/?req=doc&amp;demo=2&amp;base=LAW&amp;n=444430&amp;date=30.04.2023&amp;dst=100012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Андроизоксазол (1,10a,12a-триметил-2,3,3a,3b,4,5,5a,6,10,10a,10b,11,12,12a-тетрадекагидро-1H-циклопента[7,8]фенантро[2,3-c][1,2]оксазол-1-ол)</text:p>
      <text:p text:style-name="P8">(введено <text:a xlink:type="simple" xlink:href="https://login.consultant.ru/link/?req=doc&amp;demo=2&amp;base=LAW&amp;n=337226&amp;date=30.04.2023&amp;dst=100013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Андростандион (5альфа-андростан-3,17-дион)</text:p>
      <text:p text:style-name="P8">(введено <text:a xlink:type="simple" xlink:href="https://login.consultant.ru/link/?req=doc&amp;demo=2&amp;base=LAW&amp;n=444430&amp;date=30.04.2023&amp;dst=100016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Позиция исключена. - <text:a xlink:type="simple" xlink:href="https://login.consultant.ru/link/?req=doc&amp;demo=2&amp;base=LAW&amp;n=402204&amp;date=30.04.2023&amp;dst=100112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Андростанолон</text:p>
      <text:p text:style-name="P19">Андростенедиол</text:p>
      <text:p text:style-name="P19">Андростенедион</text:p>
      <text:p text:style-name="P19">Ареколин (метил-1-метил-1,2,5,6-тетрагидропиридин-3-карбоксилат)</text:p>
      <text:p text:style-name="P8">(введено <text:a xlink:type="simple" xlink:href="https://login.consultant.ru/link/?req=doc&amp;demo=2&amp;base=LAW&amp;n=444430&amp;date=30.04.2023&amp;dst=100020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Атаместан (1-метиландроста-1,4-диен-3,17-дион)</text:p>
      <text:p text:style-name="P8">(введено <text:a xlink:type="simple" xlink:href="https://login.consultant.ru/link/?req=doc&amp;demo=2&amp;base=LAW&amp;n=444430&amp;date=30.04.2023&amp;dst=100022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Позиция исключена. - <text:a xlink:type="simple" xlink:href="https://login.consultant.ru/link/?req=doc&amp;demo=2&amp;base=LAW&amp;n=402204&amp;date=30.04.2023&amp;dst=100113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<text:soft-page-break/>Позиция исключена. - <text:a xlink:type="simple" xlink:href="https://login.consultant.ru/link/?req=doc&amp;demo=2&amp;base=LAW&amp;n=402204&amp;date=30.04.2023&amp;dst=100114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Бенактизин ((2-(диэтиламино)этил)гидрокси(дифенил)ацетат)</text:p>
      <text:p text:style-name="P8">(в ред. <text:a xlink:type="simple" xlink:href="https://login.consultant.ru/link/?req=doc&amp;demo=2&amp;base=LAW&amp;n=401085&amp;date=30.04.2023&amp;dst=100011&amp;field=134" text:style-name="Internet_20_link" text:visited-style-name="Visited_20_Internet_20_Link"><text:span text:style-name="T2">Постановления</text:span></text:a> Правительства РФ от 22.11.2021 N 2003)</text:p>
      <text:p text:style-name="P19">Бензобарбитал (1-бензоил-5-этил-5-фенилбарбитуровая кислота)</text:p>
      <text:p text:style-name="P19">Болазин (3,3'-(гидразин-1,2-диилиден)бис(2-метиландростан-17-ол))</text:p>
      <text:p text:style-name="P8">(введено <text:a xlink:type="simple" xlink:href="https://login.consultant.ru/link/?req=doc&amp;demo=2&amp;base=LAW&amp;n=314158&amp;date=30.04.2023&amp;dst=100010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Боластерон</text:p>
      <text:p text:style-name="P19">Болденон</text:p>
      <text:p text:style-name="P19">Болдион (андрост-1,4-диен-3,17-дион)</text:p>
      <text:p text:style-name="P19">Бромдигидрохлорфенилбензодиазепин (7-бромо-5-(2-хлорфенил)-1,3-дигидро-2H-1,4-бензодиазепин-2-он)</text:p>
      <text:p text:style-name="P8">(введено <text:a xlink:type="simple" xlink:href="https://login.consultant.ru/link/?req=doc&amp;demo=2&amp;base=LAW&amp;n=362809&amp;date=30.04.2023&amp;dst=100013&amp;field=134" text:style-name="Internet_20_link" text:visited-style-name="Visited_20_Internet_20_Link"><text:span text:style-name="T2">Постановлением</text:span></text:a> Правительства РФ от 18.09.2020 N 1495)</text:p>
      <text:p text:style-name="P19">Позиция исключена. - <text:a xlink:type="simple" xlink:href="https://login.consultant.ru/link/?req=doc&amp;demo=2&amp;base=LAW&amp;n=402204&amp;date=30.04.2023&amp;dst=100115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Бромизовал (N-(аминокарбонил)-2-бром-3-метилбутанамид)</text:p>
      <text:p text:style-name="P19">Позиция исключена. - <text:a xlink:type="simple" xlink:href="https://login.consultant.ru/link/?req=doc&amp;demo=2&amp;base=LAW&amp;n=402204&amp;date=30.04.2023&amp;dst=100116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Позиция исключена. - <text:a xlink:type="simple" xlink:href="https://login.consultant.ru/link/?req=doc&amp;demo=2&amp;base=LAW&amp;n=136254&amp;date=30.04.2023&amp;dst=100047&amp;field=134" text:style-name="Internet_20_link" text:visited-style-name="Visited_20_Internet_20_Link"><text:span text:style-name="T2">Постановление</text:span></text:a> Правительства РФ от 22.02.2012 N 144</text:p>
      <text:p text:style-name="P19">Гексобарбитал (5-(1-циклогексен-1-ил)-1,5-диметил-2,4,6(1H,3H,5H)-пиримидинтрион)</text:p>
      <text:p text:style-name="P19">Гестринон</text:p>
      <text:p text:style-name="P19">Гидроксистенозолол (1,10a,12a-триметил-1,2,3,3a,3b,4,5,7,10,10a,10b,11,12,12a-тетрадекагидроциклопента[5,6]нафто[1,2-f]индазол-1-ол)</text:p>
      <text:p text:style-name="P8">(введено <text:a xlink:type="simple" xlink:href="https://login.consultant.ru/link/?req=doc&amp;demo=2&amp;base=LAW&amp;n=337226&amp;date=30.04.2023&amp;dst=100017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Даназол ((17альфа)-прегн-2,4-диен-20-ино2,3-d-изоксазол-17-ол)</text:p>
      <text:p text:style-name="P19">Дегидрохлорметилтестостерон (4-хлоро-17бета-гидрокси-17альфа-метиландрост-1,4-диен-3-он)</text:p>
      <text:p text:style-name="P19">Дезоксиметилтестостерон (17альфа-метил-5альфа-андрост-2-ен-17бета-ол)</text:p>
      <text:p text:style-name="P19">Диенолон (17бета-гидроксиэстра-4,9(10)-диен-3-он)</text:p>
      <text:p text:style-name="P8">(введено <text:a xlink:type="simple" xlink:href="https://login.consultant.ru/link/?req=doc&amp;demo=2&amp;base=LAW&amp;n=337226&amp;date=30.04.2023&amp;dst=100021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1,3-Диметилбутиламин (4-метилпентан-2-амин, ДМБА)</text:p>
      <text:p text:style-name="P8">(введено <text:a xlink:type="simple" xlink:href="https://login.consultant.ru/link/?req=doc&amp;demo=2&amp;base=LAW&amp;n=444430&amp;date=30.04.2023&amp;dst=100025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N,N-диметил-2-фенилэтан-1-амин (N,N-DMPEA)</text:p>
      <text:p text:style-name="P8"><text:soft-page-break/>(введено <text:a xlink:type="simple" xlink:href="https://login.consultant.ru/link/?req=doc&amp;demo=2&amp;base=LAW&amp;n=401085&amp;date=30.04.2023&amp;dst=100015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2,4-Динитрофенол (2,4-DNP)</text:p>
      <text:p text:style-name="P8">(введено <text:a xlink:type="simple" xlink:href="https://login.consultant.ru/link/?req=doc&amp;demo=2&amp;base=LAW&amp;n=314158&amp;date=30.04.2023&amp;dst=100012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озиция исключена. - <text:a xlink:type="simple" xlink:href="https://login.consultant.ru/link/?req=doc&amp;demo=2&amp;base=LAW&amp;n=402204&amp;date=30.04.2023&amp;dst=100117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Дростанолон</text:p>
      <text:p text:style-name="P19">Зеранол (7,14,16-тригидрокси-3-метил-3,4,5,6,7,8,9,10,11,12-декагидро-1H-бензо[с][1]оксациклотетрадецин-1-он)</text:p>
      <text:p text:style-name="P8">(введено <text:a xlink:type="simple" xlink:href="https://login.consultant.ru/link/?req=doc&amp;demo=2&amp;base=LAW&amp;n=314158&amp;date=30.04.2023&amp;dst=100014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Зилпатерол (7-гидрокси-6-(пропан-2-иламино)-4,5,6,7-тетрагидроимидазо[4,5,1-jk][1]бензазепин-2(1H)-он)</text:p>
      <text:p text:style-name="P8">(введено <text:a xlink:type="simple" xlink:href="https://login.consultant.ru/link/?req=doc&amp;demo=2&amp;base=LAW&amp;n=337226&amp;date=30.04.2023&amp;dst=100025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Позиция исключена. - <text:a xlink:type="simple" xlink:href="https://login.consultant.ru/link/?req=doc&amp;demo=2&amp;base=LAW&amp;n=402204&amp;date=30.04.2023&amp;dst=100118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Зопиклон (6-(5-хлор-2-пиридинил)-6,7-дигидро-7-оксо-5H-пирроло[3,4-b]пиразин-5-иловый эфир-4-метил-1-пиперазинкарбоновой кислоты)</text:p>
      <text:p text:style-name="P19">Калустерон</text:p>
      <text:p text:style-name="P19">Клозапин</text:p>
      <text:p text:style-name="P8">(введено <text:a xlink:type="simple" xlink:href="https://login.consultant.ru/link/?req=doc&amp;demo=2&amp;base=LAW&amp;n=154145&amp;date=30.04.2023&amp;dst=100006&amp;field=134" text:style-name="Internet_20_link" text:visited-style-name="Visited_20_Internet_20_Link"><text:span text:style-name="T2">Постановлением</text:span></text:a> Правительства РФ от 07.11.2013 N 997)</text:p>
      <text:p text:style-name="P19">Позиция исключена. - <text:a xlink:type="simple" xlink:href="https://login.consultant.ru/link/?req=doc&amp;demo=2&amp;base=LAW&amp;n=402204&amp;date=30.04.2023&amp;dst=100119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Клонидин (N-(2,6-дихлорфенил)-4,5-дигидро-1H-имидазол-2-амин)</text:p>
      <text:p text:style-name="P8">(в ред. <text:a xlink:type="simple" xlink:href="https://login.consultant.ru/link/?req=doc&amp;demo=2&amp;base=LAW&amp;n=401085&amp;date=30.04.2023&amp;dst=100019&amp;field=134" text:style-name="Internet_20_link" text:visited-style-name="Visited_20_Internet_20_Link"><text:span text:style-name="T2">Постановления</text:span></text:a> Правительства РФ от 22.11.2021 N 2003)</text:p>
      <text:p text:style-name="P19">Клостебол</text:p>
      <text:p text:style-name="P19">Левомепромазин ((R)-2-метокси-N,N,бета-триметил-10H-фенотиазин-10-пропанамин)</text:p>
      <text:p text:style-name="P19">Меболазин (3,3'-(гидразин-1,2-диилиден)бис(2,17-диметиландростан-17-ол))</text:p>
      <text:p text:style-name="P8">(введено <text:a xlink:type="simple" xlink:href="https://login.consultant.ru/link/?req=doc&amp;demo=2&amp;base=LAW&amp;n=314158&amp;date=30.04.2023&amp;dst=100016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Мезаболон (17-((1-метоксициклогексил)окси)андрост-1-ен-3-он)</text:p>
      <text:p text:style-name="P8">(введено <text:a xlink:type="simple" xlink:href="https://login.consultant.ru/link/?req=doc&amp;demo=2&amp;base=LAW&amp;n=314158&amp;date=30.04.2023&amp;dst=100018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Мепитиостан (17-метил-17-((1-метоксициклопентил)окси)-2,3-эпитиоадростан)</text:p>
      <text:p text:style-name="P8">(введено <text:a xlink:type="simple" xlink:href="https://login.consultant.ru/link/?req=doc&amp;demo=2&amp;base=LAW&amp;n=314158&amp;date=30.04.2023&amp;dst=100019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озиция исключена. - <text:a xlink:type="simple" xlink:href="https://login.consultant.ru/link/?req=doc&amp;demo=2&amp;base=LAW&amp;n=402204&amp;date=30.04.2023&amp;dst=100120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Позиция исключена. - <text:a xlink:type="simple" xlink:href="https://login.consultant.ru/link/?req=doc&amp;demo=2&amp;base=LAW&amp;n=402204&amp;date=30.04.2023&amp;dst=100121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Позиция исключена. - <text:a xlink:type="simple" xlink:href="https://login.consultant.ru/link/?req=doc&amp;demo=2&amp;base=LAW&amp;n=402204&amp;date=30.04.2023&amp;dst=100122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<text:soft-page-break/>Позиция исключена. - <text:a xlink:type="simple" xlink:href="https://login.consultant.ru/link/?req=doc&amp;demo=2&amp;base=LAW&amp;n=402204&amp;date=30.04.2023&amp;dst=100123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Местанолон</text:p>
      <text:p text:style-name="P19">Местеролон (1альфа-метиландростанодон)</text:p>
      <text:p text:style-name="P19">Метандиенон (метандростенолон) (17бета-гидрокси-17альфа-метиландрост-1,4-диен-3-он)</text:p>
      <text:p text:style-name="P19">Метандриол</text:p>
      <text:p text:style-name="P19">Метастерон (2альфа,17альфа-диметил-5альфа-андростан-3-он-17бета-ол)</text:p>
      <text:p text:style-name="P19">Метенолон</text:p>
      <text:p text:style-name="P19">4-Метилгексан-2-амин (ДМАА)</text:p>
      <text:p text:style-name="P8">(введено <text:a xlink:type="simple" xlink:href="https://login.consultant.ru/link/?req=doc&amp;demo=2&amp;base=LAW&amp;n=401085&amp;date=30.04.2023&amp;dst=100023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Метил-1-тестостерон (17бета-гидрокси-17альфа-метил-5альфа-андрост-1-ен-3-он)</text:p>
      <text:p text:style-name="P19">Метилдиендион (эстра-4,9-диен-3,17-дион)</text:p>
      <text:p text:style-name="P8">(введено <text:a xlink:type="simple" xlink:href="https://login.consultant.ru/link/?req=doc&amp;demo=2&amp;base=LAW&amp;n=337226&amp;date=30.04.2023&amp;dst=100029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Метилдиенолон (17бета-гидрокси-17альфа-метилэстр-4,9-диен-3-он)</text:p>
      <text:p text:style-name="P19">Метилклостебол (17бета-гидрокси-17альфа-метил-4-хлорандрост-4-ен-3-он)</text:p>
      <text:p text:style-name="P8">(введено <text:a xlink:type="simple" xlink:href="https://login.consultant.ru/link/?req=doc&amp;demo=2&amp;base=LAW&amp;n=401085&amp;date=30.04.2023&amp;dst=100027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Метилнортестостерон (17бета-гидрокси-17альфа-метилэстр-4-ен-3-он)</text:p>
      <text:p text:style-name="P19">Метилстенболон (17бета-гидрокси-2,17альфа-диметил-5альфа-андрост-1-ен-3-он)</text:p>
      <text:p text:style-name="P8">(введено <text:a xlink:type="simple" xlink:href="https://login.consultant.ru/link/?req=doc&amp;demo=2&amp;base=LAW&amp;n=401085&amp;date=30.04.2023&amp;dst=100031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Метилтестостерон</text:p>
      <text:p text:style-name="P19">Метилтриенолон (17бета-гидрокси-17альфа-метилэстр-4,9,11-триен-3-он)</text:p>
      <text:p text:style-name="P19">N-метил-2-фенилэтан-1-амин (N-MePEA)</text:p>
      <text:p text:style-name="P8">(введено <text:a xlink:type="simple" xlink:href="https://login.consultant.ru/link/?req=doc&amp;demo=2&amp;base=LAW&amp;n=401085&amp;date=30.04.2023&amp;dst=100035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Метилэпитиостанол (17-метил-2,3-эпитиоандростан-17-ол)</text:p>
      <text:p text:style-name="P8">(введено <text:a xlink:type="simple" xlink:href="https://login.consultant.ru/link/?req=doc&amp;demo=2&amp;base=LAW&amp;n=314158&amp;date=30.04.2023&amp;dst=100020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озиция исключена с 1 января 2013 года. - <text:a xlink:type="simple" xlink:href="https://login.consultant.ru/link/?req=doc&amp;demo=2&amp;base=LAW&amp;n=402016&amp;date=30.04.2023&amp;dst=100023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Миболерон</text:p>
      <text:p text:style-name="P19">Позиция исключена. - <text:a xlink:type="simple" xlink:href="https://login.consultant.ru/link/?req=doc&amp;demo=2&amp;base=LAW&amp;n=402204&amp;date=30.04.2023&amp;dst=100124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Нандролон</text:p>
      <text:p text:style-name="P19"><text:soft-page-break/>Позиция исключена. - <text:a xlink:type="simple" xlink:href="https://login.consultant.ru/link/?req=doc&amp;demo=2&amp;base=LAW&amp;n=402204&amp;date=30.04.2023&amp;dst=100125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Норболетон</text:p>
      <text:p text:style-name="P19">Норклостебол</text:p>
      <text:p text:style-name="P19">Норэтандролон</text:p>
      <text:p text:style-name="P19">Овандротон (3-((3,17-диоксоандрост-4-ен-7альфа-ил)сульфанил)пропановая кислота)</text:p>
      <text:p text:style-name="P8">(введено <text:a xlink:type="simple" xlink:href="https://login.consultant.ru/link/?req=doc&amp;demo=2&amp;base=LAW&amp;n=401085&amp;date=30.04.2023&amp;dst=100039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Оксаболон</text:p>
      <text:p text:style-name="P19">Позиция исключена. - <text:a xlink:type="simple" xlink:href="https://login.consultant.ru/link/?req=doc&amp;demo=2&amp;base=LAW&amp;n=402204&amp;date=30.04.2023&amp;dst=100126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Оксандролон</text:p>
      <text:p text:style-name="P19">Оксиместерон</text:p>
      <text:p text:style-name="P19">Оксиметолон</text:p>
      <text:p text:style-name="P19">Октодрин (6-метилгептан-2-амин, ДМГА)</text:p>
      <text:p text:style-name="P8">(введено <text:a xlink:type="simple" xlink:href="https://login.consultant.ru/link/?req=doc&amp;demo=2&amp;base=LAW&amp;n=444430&amp;date=30.04.2023&amp;dst=100029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Орто-хлорбензилиденмалонодинитрил</text:p>
      <text:p text:style-name="P19">Остарин ((2S)-3-(4-цианофенокси)-N-[4-циано-3-(трифторметил)фенил]-2-гидрокси-2-метилпропанамид) и другие субстанции со схожей химической структурой или схожими биологическими эффектами</text:p>
      <text:p text:style-name="P8">(введено <text:a xlink:type="simple" xlink:href="https://login.consultant.ru/link/?req=doc&amp;demo=2&amp;base=LAW&amp;n=205544&amp;date=30.04.2023&amp;dst=100009&amp;field=134" text:style-name="Internet_20_link" text:visited-style-name="Visited_20_Internet_20_Link"><text:span text:style-name="T2">Постановлением</text:span></text:a> Правительства РФ от 26.09.2016 N 962)</text:p>
      <text:p text:style-name="P19">Пагоклон ((5-метил-2-оксогексил)-2-(7-хлор-1,8-нафтиридин-2-ил)-2,3-дигидро-1H-изоиндол-1-он)</text:p>
      <text:p text:style-name="P8">(введено <text:a xlink:type="simple" xlink:href="https://login.consultant.ru/link/?req=doc&amp;demo=2&amp;base=LAW&amp;n=401085&amp;date=30.04.2023&amp;dst=100043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Перец опьяняющий (кава-кава) и вещества, входящие в него</text:p>
      <text:p text:style-name="P19">Прастерон (3-гидроксиандрост-5-ен-17-он)</text:p>
      <text:p text:style-name="P8">(введено <text:a xlink:type="simple" xlink:href="https://login.consultant.ru/link/?req=doc&amp;demo=2&amp;base=LAW&amp;n=314158&amp;date=30.04.2023&amp;dst=100022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регабалин</text:p>
      <text:p text:style-name="P8">(введено <text:a xlink:type="simple" xlink:href="https://login.consultant.ru/link/?req=doc&amp;demo=2&amp;base=LAW&amp;n=326144&amp;date=30.04.2023&amp;dst=100011&amp;field=134" text:style-name="Internet_20_link" text:visited-style-name="Visited_20_Internet_20_Link"><text:span text:style-name="T2">Постановлением</text:span></text:a> Правительства РФ от 27.05.2019 N 667)</text:p>
      <text:p text:style-name="P19">Пропетандрол ((17-гидрокси-17-этил-19-норандрост-4-ен-3-ил)пропионат)</text:p>
      <text:p text:style-name="P8">(введено <text:a xlink:type="simple" xlink:href="https://login.consultant.ru/link/?req=doc&amp;demo=2&amp;base=LAW&amp;n=314158&amp;date=30.04.2023&amp;dst=100024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ропилгекседрин</text:p>
      <text:p text:style-name="P19">Простанозол ([3,2-c]пиразол-5альфа-этиоаллохолан-17бета-тетрагидропиранол)</text:p>
      <text:p text:style-name="P19"><text:soft-page-break/>Роксиболон (11,17-дигидрокси-17-метил-3-оксоандроста-1,4-диен-2-карбоновая кислота)</text:p>
      <text:p text:style-name="P8">(введено <text:a xlink:type="simple" xlink:href="https://login.consultant.ru/link/?req=doc&amp;demo=2&amp;base=LAW&amp;n=314158&amp;date=30.04.2023&amp;dst=100025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озиция исключена с 1 января 2013 года. - <text:a xlink:type="simple" xlink:href="https://login.consultant.ru/link/?req=doc&amp;demo=2&amp;base=LAW&amp;n=402016&amp;date=30.04.2023&amp;dst=100024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Сибутрамин, а также его структурные аналоги, обладающие схожим психоактивным действием</text:p>
      <text:p text:style-name="P19">Силандрон (17бета-(триметилсилилокси) андрост-4-ен-3-он)</text:p>
      <text:p text:style-name="P8">(введено <text:a xlink:type="simple" xlink:href="https://login.consultant.ru/link/?req=doc&amp;demo=2&amp;base=LAW&amp;n=337226&amp;date=30.04.2023&amp;dst=100033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Соматотропин (гормон роста, СТГ)</text:p>
      <text:p text:style-name="P8">(введено <text:a xlink:type="simple" xlink:href="https://login.consultant.ru/link/?req=doc&amp;demo=2&amp;base=LAW&amp;n=401085&amp;date=30.04.2023&amp;dst=100047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Спорынья (рожки спорыньи эрготаминового штамма, рожки спорыньи эрготоксинового штамма)</text:p>
      <text:p text:style-name="P19">Станозолол</text:p>
      <text:p text:style-name="P19">Стенболон</text:p>
      <text:p text:style-name="P19">Тапентадол</text:p>
      <text:p text:style-name="P8">(введено <text:a xlink:type="simple" xlink:href="https://login.consultant.ru/link/?req=doc&amp;demo=2&amp;base=LAW&amp;n=326144&amp;date=30.04.2023&amp;dst=100014&amp;field=134" text:style-name="Internet_20_link" text:visited-style-name="Visited_20_Internet_20_Link"><text:span text:style-name="T2">Постановлением</text:span></text:a> Правительства РФ от 27.05.2019 N 667)</text:p>
      <text:p text:style-name="P19">Тестолактон (лактон 13-гидрокси-3-оксо-13,17-секоандроста-1,4-диен-17-овой кислоты)</text:p>
      <text:p text:style-name="P8">(введено <text:a xlink:type="simple" xlink:href="https://login.consultant.ru/link/?req=doc&amp;demo=2&amp;base=LAW&amp;n=444430&amp;date=30.04.2023&amp;dst=100033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Позиция исключена. - <text:a xlink:type="simple" xlink:href="https://login.consultant.ru/link/?req=doc&amp;demo=2&amp;base=LAW&amp;n=402204&amp;date=30.04.2023&amp;dst=100127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Тетрагидрогестринон (18альфа-гомо-прегн-4,9,11-триен-17бета-ол-3-он)</text:p>
      <text:p text:style-name="P19">Тиоместерон (S,S'-(17-гидрокси-17-метил-3-оксоандрост-4-ен-1,7-диил)диэтантиоат)</text:p>
      <text:p text:style-name="P8">(введено <text:a xlink:type="simple" xlink:href="https://login.consultant.ru/link/?req=doc&amp;demo=2&amp;base=LAW&amp;n=314158&amp;date=30.04.2023&amp;dst=100027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Позиция исключена. - <text:a xlink:type="simple" xlink:href="https://login.consultant.ru/link/?req=doc&amp;demo=2&amp;base=LAW&amp;n=402204&amp;date=30.04.2023&amp;dst=100128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Тиопентал (5-(пентан-2-ил)-2-сульфанилиден-5-этилдигидропиримидин-4,6(1H,5H)-дион)</text:p>
      <text:p text:style-name="P8">(в ред. <text:a xlink:type="simple" xlink:href="https://login.consultant.ru/link/?req=doc&amp;demo=2&amp;base=LAW&amp;n=401085&amp;date=30.04.2023&amp;dst=100051&amp;field=134" text:style-name="Internet_20_link" text:visited-style-name="Visited_20_Internet_20_Link"><text:span text:style-name="T2">Постановления</text:span></text:a> Правительства РФ от 22.11.2021 N 2003)</text:p>
      <text:p text:style-name="P19">Позиция исключена. - <text:a xlink:type="simple" xlink:href="https://login.consultant.ru/link/?req=doc&amp;demo=2&amp;base=LAW&amp;n=142852&amp;date=30.04.2023&amp;dst=100025&amp;field=134" text:style-name="Internet_20_link" text:visited-style-name="Visited_20_Internet_20_Link"><text:span text:style-name="T2">Постановление</text:span></text:a> Правительства РФ от 26.02.2013 N 157</text:p>
      <text:p text:style-name="P19">Трамадол (трамал) ((+/-)-транс-2-[(диметиламино)метил]-1-(м-метоксифенил)циклогексанол)</text:p>
      <text:p text:style-name="P19">Тренболон</text:p>
      <text:p text:style-name="P19">Трендион (тренавар, эстра-4,9,11-триен-3,17-дион)</text:p>
      <text:p text:style-name="P8">(введено <text:a xlink:type="simple" xlink:href="https://login.consultant.ru/link/?req=doc&amp;demo=2&amp;base=LAW&amp;n=444430&amp;date=30.04.2023&amp;dst=100037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Трестолон (17бета-гидрокси-7альфа-метилэстр-4-ен-3-он)</text:p>
      <text:p text:style-name="P8"><text:soft-page-break/>(введено <text:a xlink:type="simple" xlink:href="https://login.consultant.ru/link/?req=doc&amp;demo=2&amp;base=LAW&amp;n=337226&amp;date=30.04.2023&amp;dst=100037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Тригексифенидил (циклодол) (1-циклогексил-1-фенил-3-пиперидинопропан-1-ол)</text:p>
      <text:p text:style-name="P19">Тропикамид</text:p>
      <text:p text:style-name="P8">(введено <text:a xlink:type="simple" xlink:href="https://login.consultant.ru/link/?req=doc&amp;demo=2&amp;base=LAW&amp;n=326144&amp;date=30.04.2023&amp;dst=100018&amp;field=134" text:style-name="Internet_20_link" text:visited-style-name="Visited_20_Internet_20_Link"><text:span text:style-name="T2">Постановлением</text:span></text:a> Правительства РФ от 27.05.2019 N 667)</text:p>
      <text:p text:style-name="P19">2-Фенилпропан-1-амин</text:p>
      <text:p text:style-name="P8">(введено <text:a xlink:type="simple" xlink:href="https://login.consultant.ru/link/?req=doc&amp;demo=2&amp;base=LAW&amp;n=444430&amp;date=30.04.2023&amp;dst=100041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Позиция исключена. - <text:a xlink:type="simple" xlink:href="https://login.consultant.ru/link/?req=doc&amp;demo=2&amp;base=LAW&amp;n=402204&amp;date=30.04.2023&amp;dst=100129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Фепрозиднин ((3-(1-фенилпропан-2-ил)-1,2,3-оксадиазол-3-ий-5-ил)азанид)</text:p>
      <text:p text:style-name="P8">(в ред. <text:a xlink:type="simple" xlink:href="https://login.consultant.ru/link/?req=doc&amp;demo=2&amp;base=LAW&amp;n=401085&amp;date=30.04.2023&amp;dst=100055&amp;field=134" text:style-name="Internet_20_link" text:visited-style-name="Visited_20_Internet_20_Link"><text:span text:style-name="T2">Постановления</text:span></text:a> Правительства РФ от 22.11.2021 N 2003)</text:p>
      <text:p text:style-name="P19">Позиция исключена. - <text:a xlink:type="simple" xlink:href="https://login.consultant.ru/link/?req=doc&amp;demo=2&amp;base=LAW&amp;n=402204&amp;date=30.04.2023&amp;dst=100130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Флуоксиместерон</text:p>
      <text:p text:style-name="P19">Позиция исключена. - <text:a xlink:type="simple" xlink:href="https://login.consultant.ru/link/?req=doc&amp;demo=2&amp;base=LAW&amp;n=402204&amp;date=30.04.2023&amp;dst=100131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Формеболон</text:p>
      <text:p text:style-name="P19">Форместан (4-гидроксиандрост-4-ен-3,17-дион)</text:p>
      <text:p text:style-name="P8">(введено <text:a xlink:type="simple" xlink:href="https://login.consultant.ru/link/?req=doc&amp;demo=2&amp;base=LAW&amp;n=444430&amp;date=30.04.2023&amp;dst=100045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Гормон роста человека - фрагмент 176-191 (HGH Frag 176-191)</text:p>
      <text:p text:style-name="P8">(введено <text:a xlink:type="simple" xlink:href="https://login.consultant.ru/link/?req=doc&amp;demo=2&amp;base=LAW&amp;n=444430&amp;date=30.04.2023&amp;dst=100047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Фуразабол (17бета-гидрокси-17альфа-метил-5альфа-андростано[2,3-c]-фуразан)</text:p>
      <text:p text:style-name="P19">Хинболон (квиноболон)</text:p>
      <text:p text:style-name="P19">Хлорметиландростендиол (17-метил-4-хлорандрост-4-ен-3,17-диол)</text:p>
      <text:p text:style-name="P8">(введено <text:a xlink:type="simple" xlink:href="https://login.consultant.ru/link/?req=doc&amp;demo=2&amp;base=LAW&amp;n=444430&amp;date=30.04.2023&amp;dst=100050&amp;field=134" text:style-name="Internet_20_link" text:visited-style-name="Visited_20_Internet_20_Link"><text:span text:style-name="T2">Постановлением</text:span></text:a> Правительства РФ от 10.04.2023 N 581)</text:p>
      <text:p text:style-name="P19">Позиция исключена. - <text:a xlink:type="simple" xlink:href="https://login.consultant.ru/link/?req=doc&amp;demo=2&amp;base=LAW&amp;n=402204&amp;date=30.04.2023&amp;dst=100132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Хлороформ</text:p>
      <text:p text:style-name="P19">6-Хлортестостерон (17бета-гидрокси-6альфа-хлорандрост-4-ен-3-он)</text:p>
      <text:p text:style-name="P8">(введено <text:a xlink:type="simple" xlink:href="https://login.consultant.ru/link/?req=doc&amp;demo=2&amp;base=LAW&amp;n=401085&amp;date=30.04.2023&amp;dst=100059&amp;field=134" text:style-name="Internet_20_link" text:visited-style-name="Visited_20_Internet_20_Link"><text:span text:style-name="T2">Постановлением</text:span></text:a> Правительства РФ от 22.11.2021 N 2003)</text:p>
      <text:p text:style-name="P19">Позиция исключена. - <text:a xlink:type="simple" xlink:href="https://login.consultant.ru/link/?req=doc&amp;demo=2&amp;base=LAW&amp;n=402735&amp;date=30.04.2023&amp;dst=100175&amp;field=134" text:style-name="Internet_20_link" text:visited-style-name="Visited_20_Internet_20_Link"><text:span text:style-name="T2">Постановление</text:span></text:a> Правительства РФ от 30.06.2010 N 486</text:p>
      <text:p text:style-name="P19">Цефедрин (3-[(1-гидрокси-1-фенилпропан-2-ил)(метил)амино]пропаннитрил)</text:p>
      <text:p text:style-name="P8">(в ред. <text:a xlink:type="simple" xlink:href="https://login.consultant.ru/link/?req=doc&amp;demo=2&amp;base=LAW&amp;n=401085&amp;date=30.04.2023&amp;dst=100063&amp;field=134" text:style-name="Internet_20_link" text:visited-style-name="Visited_20_Internet_20_Link"><text:span text:style-name="T2">Постановления</text:span></text:a> Правительства РФ от 22.11.2021 N 2003)</text:p>
      <text:p text:style-name="P19">Энестебол (4,17-дигидрокси-17-метиландроста-1,4-диен-3-он)</text:p>
      <text:p text:style-name="P8">(введено <text:a xlink:type="simple" xlink:href="https://login.consultant.ru/link/?req=doc&amp;demo=2&amp;base=LAW&amp;n=314158&amp;date=30.04.2023&amp;dst=100029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<text:soft-page-break/>Эпитиостанол (2,3-эпитиоандростан-17-ол)</text:p>
      <text:p text:style-name="P8">(введено <text:a xlink:type="simple" xlink:href="https://login.consultant.ru/link/?req=doc&amp;demo=2&amp;base=LAW&amp;n=314158&amp;date=30.04.2023&amp;dst=100031&amp;field=134" text:style-name="Internet_20_link" text:visited-style-name="Visited_20_Internet_20_Link"><text:span text:style-name="T2">Постановлением</text:span></text:a> Правительства РФ от 19.12.2018 N 1597)</text:p>
      <text:p text:style-name="P19">Эрготал (смесь фосфатов алкалоидов спорыньи)</text:p>
      <text:p text:style-name="P19">Этилдиенолон (17бета-гидрокси-17альфа-этилэстра-4,9(10)-диен-3-он)</text:p>
      <text:p text:style-name="P8">(введено <text:a xlink:type="simple" xlink:href="https://login.consultant.ru/link/?req=doc&amp;demo=2&amp;base=LAW&amp;n=337226&amp;date=30.04.2023&amp;dst=100041&amp;field=134" text:style-name="Internet_20_link" text:visited-style-name="Visited_20_Internet_20_Link"><text:span text:style-name="T2">Постановлением</text:span></text:a> Правительства РФ от 08.11.2019 N 1429)</text:p>
      <text:p text:style-name="P19">Позиция исключена. - <text:a xlink:type="simple" xlink:href="https://login.consultant.ru/link/?req=doc&amp;demo=2&amp;base=LAW&amp;n=402204&amp;date=30.04.2023&amp;dst=100133&amp;field=134" text:style-name="Internet_20_link" text:visited-style-name="Visited_20_Internet_20_Link"><text:span text:style-name="T2">Постановление</text:span></text:a> Правительства РФ от 04.02.2013 N 78</text:p>
      <text:p text:style-name="P19">Этилхлорид (хлорэтил)</text:p>
      <text:p text:style-name="P19">Этилэстренол (19-нор-17альфа-прегн-4-ен-17-ол) и другие субстанции со схожей химической структурой или схожими биологическими эффектами</text:p>
      <text:p text:style-name="P19">GW 1516 (2-[2-метил-4-[[4-метил-2-[4-(трифторметил)фенил]-1,3-тиазол-5-ил]метилсульфанил]фенокси]уксусная кислота) и другие субстанции со схожей химической структурой или схожими биологическими эффектами</text:p>
      <text:p text:style-name="P8">(введено <text:a xlink:type="simple" xlink:href="https://login.consultant.ru/link/?req=doc&amp;demo=2&amp;base=LAW&amp;n=205544&amp;date=30.04.2023&amp;dst=100013&amp;field=134" text:style-name="Internet_20_link" text:visited-style-name="Visited_20_Internet_20_Link"><text:span text:style-name="T2">Постановлением</text:span></text:a> Правительства РФ от 26.09.2016 N 962)</text:p>
      <text:p text:style-name="P19">Позиция исключена с 1 января 2013 года. - <text:a xlink:type="simple" xlink:href="https://login.consultant.ru/link/?req=doc&amp;demo=2&amp;base=LAW&amp;n=402016&amp;date=30.04.2023&amp;dst=100025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Соли перечисленных в настоящем списке веществ во всех случаях, когда существование таких солей возможно</text:p>
      <text:p text:style-name="P19">Изомеры перечисленных в настоящем списке веществ во всех случаях, когда существование таких изомеров возможно</text:p>
      <text:p text:style-name="P19">Эфиры сложные и простые перечисленных в настоящем списке веществ</text:p>
      <text:p text:style-name="P19">Все лекарственные формы, какими бы фирменными (торговыми) названиями они не обозначались, в состав которых входят перечисленные в настоящем списке вещества в сочетании с фармакологическими неактивными компонентами</text:p>
      <text:p text:style-name="P19">Все смеси и растворы, содержащие перечисленные в настоящем списке вещества независимо от их концентрации</text:p>
      <text:p text:style-name="P18"/>
      <text:p text:style-name="P18"/>
      <text:p text:style-name="P18"/>
      <text:p text:style-name="P18"/>
      <text:p text:style-name="P18"/>
      <text:p text:style-name="P11">Утвержден</text:p>
      <text:p text:style-name="P11">Постановлением Правительства</text:p>
      <text:p text:style-name="P11">Российской Федерации</text:p>
      <text:p text:style-name="P11">от 29 декабря 2007 г. N 964</text:p>
      <text:p text:style-name="P18"/>
      <text:p text:style-name="P1"><text:bookmark text:name="Par263"/>СПИСОК</text:p>
      <text:p text:style-name="P1">ЯДОВИТЫ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 И ДРУГИХ СТАТЕЙ</text:p>
      <text:p text:style-name="P1"><text:soft-page-break/>УГОЛОВНОГО <text:a xlink:type="simple" xlink:href="https://login.consultant.ru/link/?req=doc&amp;demo=2&amp;base=LAW&amp;n=444756&amp;date=30.04.2023" text:style-name="Internet_20_link" text:visited-style-name="Visited_20_Internet_20_Link"><text:span text:style-name="T2">КОДЕКСА</text:span></text:a> РОССИЙСКОЙ ФЕДЕРАЦИИ</text:p>
      <text:p text:style-name="ConsPlusNormal"/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B"/>
        <table:table-row table:style-name="Таблица6.1">
          <table:table-cell table:style-name="Таблица6.A1" office:value-type="string">
            <text:p text:style-name="ConsPlusNormal"/>
          </table:table-cell>
          <table:table-cell table:style-name="Таблица6.B1" office:value-type="string">
            <text:p text:style-name="ConsPlusNormal"/>
          </table:table-cell>
          <table:table-cell table:style-name="Таблица6.C1" office:value-type="string">
            <text:p text:style-name="P9">Список изменяющих документов</text:p>
            <text:p text:style-name="P10"><text:span text:style-name="T9">(в ред. </text:span><text:a xlink:type="simple" xlink:href="https://login.consultant.ru/link/?req=doc&amp;demo=2&amp;base=LAW&amp;n=402016&amp;date=30.04.2023&amp;dst=100026&amp;field=134" text:style-name="Internet_20_link" text:visited-style-name="Visited_20_Internet_20_Link"><text:span text:style-name="T2">Постановления</text:span></text:a><text:span text:style-name="T9"> Правительства РФ от 01.10.2012 N 1003)</text:span></text:p>
          </table:table-cell>
          <table:table-cell table:style-name="Таблица6.B1" office:value-type="string">
            <text:p text:style-name="P9"/>
          </table:table-cell>
        </table:table-row>
      </table:table>
      <text:p text:style-name="P18"/>
      <text:p text:style-name="P18">Позиция исключена с 1 января 2013 года. - <text:a xlink:type="simple" xlink:href="https://login.consultant.ru/link/?req=doc&amp;demo=2&amp;base=LAW&amp;n=402016&amp;date=30.04.2023&amp;dst=100027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Аконит</text:p>
      <text:p text:style-name="P19">Аконитин</text:p>
      <text:p text:style-name="P19">Позиция исключена с 1 января 2013 года. - <text:a xlink:type="simple" xlink:href="https://login.consultant.ru/link/?req=doc&amp;demo=2&amp;base=LAW&amp;n=402016&amp;date=30.04.2023&amp;dst=100028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Ацеклидин (3-хинуклидинилацетат)</text:p>
      <text:p text:style-name="P19">Бруцин</text:p>
      <text:p text:style-name="P19">Гиосциамин основание</text:p>
      <text:p text:style-name="P19">Гиосциамина камфорат (L-тропилтропат (камфорат))</text:p>
      <text:p text:style-name="P19">Гиосциамина сульфат (L-тропилтропат (сульфат))</text:p>
      <text:p text:style-name="P19">Глифтор (1,3-дифторпропанол-2(1) 70 - 75%, 1-фтор-3-хлорпропанол-2(2) 10 - 20%)</text:p>
      <text:p text:style-name="P19">Жидкость и-м (этилцеллозольва 50%, метанола 50%)</text:p>
      <text:p text:style-name="P19">Жидкость, содержащая хлорид натрия, нитрат уранила, 4-хлорбензальдегид</text:p>
      <text:p text:style-name="P19">Змеиный яд</text:p>
      <text:p text:style-name="P19">Позиция исключена с 1 января 2013 года. - <text:a xlink:type="simple" xlink:href="https://login.consultant.ru/link/?req=doc&amp;demo=2&amp;base=LAW&amp;n=402016&amp;date=30.04.2023&amp;dst=100029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Карбахолин (N-(бета-карбамоилоксиэтил)-триметиламмония хлорид)</text:p>
      <text:p text:style-name="P19">Меркаптофос</text:p>
      <text:p text:style-name="P19">Метиловый спирт</text:p>
      <text:p text:style-name="P19">Мышьяковистый ангидрид и его производные, включая их лекарственные формы в разных дозировках</text:p>
      <text:p text:style-name="P19">Мышьяковый ангидрид и его производные, включая их лекарственные формы в разных дозировках</text:p>
      <text:p text:style-name="P19">Новарсенол (5-(3-амино-4-оксифениларсено)-2-гидроксианилинометилсульфоксилат)</text:p>
      <text:p text:style-name="P19"><text:soft-page-break/>Позиция исключена с 1 января 2013 года. - <text:a xlink:type="simple" xlink:href="https://login.consultant.ru/link/?req=doc&amp;demo=2&amp;base=LAW&amp;n=402016&amp;date=30.04.2023&amp;dst=100030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Промеран (3-хлорртуть-2-метоксипропилмочевина) и его лекарственные формы в разных дозировках</text:p>
      <text:p text:style-name="P19">Пчелиный яд очищенный</text:p>
      <text:p text:style-name="P19">Рицин</text:p>
      <text:p text:style-name="P19">Ртуть металлическая, за исключением случаев, когда ртуть находится в аппаратуре, в том числе измерительной и осветительной, выпускаемой по официальной технической документации, утвержденной уполномоченными федеральными органами исполнительной власти, или в указанной аппаратуре, ввозимой на территорию Российской Федерации в установленном порядке, а также соли ртути</text:p>
      <text:p text:style-name="P19">Позиция исключена с 1 января 2013 года. - <text:a xlink:type="simple" xlink:href="https://login.consultant.ru/link/?req=doc&amp;demo=2&amp;base=LAW&amp;n=402016&amp;date=30.04.2023&amp;dst=100031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Синильная (цианистоводородная) кислота и цианиды металлов</text:p>
      <text:p text:style-name="P19">Скополамина гидробромид</text:p>
      <text:p text:style-name="P19">Стрихнина нитрат и его лекарственные формы в разных дозировках</text:p>
      <text:p text:style-name="P19">Спирт этиловый синтетический, технический и пищевой, непригодный для производства алкогольной продукции</text:p>
      <text:p text:style-name="P19">Сумма алкалоидов красавки</text:p>
      <text:p text:style-name="P19">Таллий и его соли</text:p>
      <text:p text:style-name="P19">Тетракарбонил никеля</text:p>
      <text:p text:style-name="P19">Тетраэтилсвинец и его смеси с другими веществами (этиловая жидкость и прочие), кроме этилированных бензинов</text:p>
      <text:p text:style-name="P19">Фосфид цинка</text:p>
      <text:p text:style-name="P19">Фосфор белый (фосфор желтый)</text:p>
      <text:p text:style-name="P19">Цианплав</text:p>
      <text:p text:style-name="P19">Циклон</text:p>
      <text:p text:style-name="P19">Цинхонин</text:p>
      <text:p text:style-name="P19">Экстракт чилибухи</text:p>
      <text:p text:style-name="P19">Позиция исключена с 1 января 2013 года. - <text:a xlink:type="simple" xlink:href="https://login.consultant.ru/link/?req=doc&amp;demo=2&amp;base=LAW&amp;n=402016&amp;date=30.04.2023&amp;dst=100032&amp;field=134" text:style-name="Internet_20_link" text:visited-style-name="Visited_20_Internet_20_Link"><text:span text:style-name="T2">Постановление</text:span></text:a> Правительства РФ от 01.10.2012 N <text:soft-page-break/>1003</text:p>
      <text:p text:style-name="P19">Позиция исключена с 1 января 2013 года. - <text:a xlink:type="simple" xlink:href="https://login.consultant.ru/link/?req=doc&amp;demo=2&amp;base=LAW&amp;n=402016&amp;date=30.04.2023&amp;dst=100033&amp;field=134" text:style-name="Internet_20_link" text:visited-style-name="Visited_20_Internet_20_Link"><text:span text:style-name="T2">Постановление</text:span></text:a> Правительства РФ от 01.10.2012 N 1003</text:p>
      <text:p text:style-name="P19">Этилмеркурхлорид</text:p>
      <text:p text:style-name="P18"/>
      <text:p text:style-name="P18"/>
      <text:p text:style-name="P18"/>
      <text:p text:style-name="P18"/>
      <text:p text:style-name="P18"/>
      <text:p text:style-name="P11">Утвержден</text:p>
      <text:p text:style-name="P11">Постановлением Правительства</text:p>
      <text:p text:style-name="P11">Российской Федерации</text:p>
      <text:p text:style-name="P11">от 29 декабря 2007 г. N 964</text:p>
      <text:p text:style-name="P18"/>
      <text:p text:style-name="P1"><text:bookmark text:name="Par322"/>КРУПНЫЙ РАЗМЕР</text:p>
      <text:p text:style-name="P1">СИЛЬНОДЕЙСТВУЮЩИ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</text:p>
      <text:p text:style-name="P1">УГОЛОВНОГО КОДЕКСА РОССИЙСКОЙ ФЕДЕРАЦИИ</text:p>
      <text:p text:style-name="ConsPlusNormal"/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B"/>
        <table:table-row table:style-name="Таблица7.1">
          <table:table-cell table:style-name="Таблица7.A1" office:value-type="string">
            <text:p text:style-name="ConsPlusNormal"/>
          </table:table-cell>
          <table:table-cell table:style-name="Таблица7.B1" office:value-type="string">
            <text:p text:style-name="ConsPlusNormal"/>
          </table:table-cell>
          <table:table-cell table:style-name="Таблица7.C1" office:value-type="string">
            <text:p text:style-name="P9">Список изменяющих документов</text:p>
            <text:p text:style-name="P10"><text:span text:style-name="T9">(в ред. Постановлений Правительства РФ от 30.06.2010 </text:span><text:a xlink:type="simple" xlink:href="https://login.consultant.ru/link/?req=doc&amp;demo=2&amp;base=LAW&amp;n=402735&amp;date=30.04.2023&amp;dst=100176&amp;field=134" text:style-name="Internet_20_link" text:visited-style-name="Visited_20_Internet_20_Link"><text:span text:style-name="T2">N 486</text:span></text:a><text:span text:style-name="T9">,</text:span></text:p>
            <text:p text:style-name="P10"><text:span text:style-name="T9">от 22.02.2012 </text:span><text:a xlink:type="simple" xlink:href="https://login.consultant.ru/link/?req=doc&amp;demo=2&amp;base=LAW&amp;n=136254&amp;date=30.04.2023&amp;dst=100048&amp;field=134" text:style-name="Internet_20_link" text:visited-style-name="Visited_20_Internet_20_Link"><text:span text:style-name="T2">N 144</text:span></text:a><text:span text:style-name="T9">, от 01.10.2012 </text:span><text:a xlink:type="simple" xlink:href="https://login.consultant.ru/link/?req=doc&amp;demo=2&amp;base=LAW&amp;n=402016&amp;date=30.04.2023&amp;dst=100034&amp;field=134" text:style-name="Internet_20_link" text:visited-style-name="Visited_20_Internet_20_Link"><text:span text:style-name="T2">N 1003</text:span></text:a><text:span text:style-name="T9">, от 04.02.2013 </text:span><text:a xlink:type="simple" xlink:href="https://login.consultant.ru/link/?req=doc&amp;demo=2&amp;base=LAW&amp;n=402204&amp;date=30.04.2023&amp;dst=100134&amp;field=134" text:style-name="Internet_20_link" text:visited-style-name="Visited_20_Internet_20_Link"><text:span text:style-name="T2">N 78</text:span></text:a><text:span text:style-name="T9">,</text:span></text:p>
            <text:p text:style-name="P10"><text:span text:style-name="T9">от 26.02.2013 </text:span><text:a xlink:type="simple" xlink:href="https://login.consultant.ru/link/?req=doc&amp;demo=2&amp;base=LAW&amp;n=142852&amp;date=30.04.2023&amp;dst=100027&amp;field=134" text:style-name="Internet_20_link" text:visited-style-name="Visited_20_Internet_20_Link"><text:span text:style-name="T2">N 157</text:span></text:a><text:span text:style-name="T9">, от 07.11.2013 </text:span><text:a xlink:type="simple" xlink:href="https://login.consultant.ru/link/?req=doc&amp;demo=2&amp;base=LAW&amp;n=154145&amp;date=30.04.2023&amp;dst=100005&amp;field=134" text:style-name="Internet_20_link" text:visited-style-name="Visited_20_Internet_20_Link"><text:span text:style-name="T2">N 997</text:span></text:a><text:span text:style-name="T9">, от 26.09.2016 </text:span><text:a xlink:type="simple" xlink:href="https://login.consultant.ru/link/?req=doc&amp;demo=2&amp;base=LAW&amp;n=205544&amp;date=30.04.2023&amp;dst=100017&amp;field=134" text:style-name="Internet_20_link" text:visited-style-name="Visited_20_Internet_20_Link"><text:span text:style-name="T2">N 962</text:span></text:a><text:span text:style-name="T9">,</text:span></text:p>
            <text:p text:style-name="P10"><text:span text:style-name="T9">от 19.12.2018 </text:span><text:a xlink:type="simple" xlink:href="https://login.consultant.ru/link/?req=doc&amp;demo=2&amp;base=LAW&amp;n=314158&amp;date=30.04.2023&amp;dst=100032&amp;field=134" text:style-name="Internet_20_link" text:visited-style-name="Visited_20_Internet_20_Link"><text:span text:style-name="T2">N 1597</text:span></text:a><text:span text:style-name="T9">, от 27.05.2019 </text:span><text:a xlink:type="simple" xlink:href="https://login.consultant.ru/link/?req=doc&amp;demo=2&amp;base=LAW&amp;n=326144&amp;date=30.04.2023&amp;dst=100022&amp;field=134" text:style-name="Internet_20_link" text:visited-style-name="Visited_20_Internet_20_Link"><text:span text:style-name="T2">N 667</text:span></text:a><text:span text:style-name="T9">, от 08.11.2019 </text:span><text:a xlink:type="simple" xlink:href="https://login.consultant.ru/link/?req=doc&amp;demo=2&amp;base=LAW&amp;n=337226&amp;date=30.04.2023&amp;dst=100045&amp;field=134" text:style-name="Internet_20_link" text:visited-style-name="Visited_20_Internet_20_Link"><text:span text:style-name="T2">N 1429</text:span></text:a><text:span text:style-name="T9">,</text:span></text:p>
            <text:p text:style-name="P10"><text:span text:style-name="T9">от 18.09.2020 </text:span><text:a xlink:type="simple" xlink:href="https://login.consultant.ru/link/?req=doc&amp;demo=2&amp;base=LAW&amp;n=362809&amp;date=30.04.2023&amp;dst=100015&amp;field=134" text:style-name="Internet_20_link" text:visited-style-name="Visited_20_Internet_20_Link"><text:span text:style-name="T2">N 1495</text:span></text:a><text:span text:style-name="T9">, от 22.11.2021 </text:span><text:a xlink:type="simple" xlink:href="https://login.consultant.ru/link/?req=doc&amp;demo=2&amp;base=LAW&amp;n=401085&amp;date=30.04.2023&amp;dst=100067&amp;field=134" text:style-name="Internet_20_link" text:visited-style-name="Visited_20_Internet_20_Link"><text:span text:style-name="T2">N 2003</text:span></text:a><text:span text:style-name="T9">, от 10.04.2023 </text:span><text:a xlink:type="simple" xlink:href="https://login.consultant.ru/link/?req=doc&amp;demo=2&amp;base=LAW&amp;n=444430&amp;date=30.04.2023&amp;dst=100052&amp;field=134" text:style-name="Internet_20_link" text:visited-style-name="Visited_20_Internet_20_Link"><text:span text:style-name="T2">N 581</text:span></text:a><text:span text:style-name="T9">)</text:span></text:p>
          </table:table-cell>
          <table:table-cell table:style-name="Таблица7.B1" office:value-type="string">
            <text:p text:style-name="P9"/>
          </table:table-cell>
        </table:table-row>
      </table:table>
      <text:p text:style-name="P10"/>
      <table:table table:name="Таблица8" table:style-name="Таблица8">
        <table:table-column table:style-name="Таблица8.A"/>
        <table:table-column table:style-name="Таблица8.B"/>
        <table:table-row table:style-name="Таблица8.1">
          <table:table-cell table:style-name="Таблица8.A1" office:value-type="string">
            <text:p text:style-name="P10">Наименование</text:p>
          </table:table-cell>
          <table:table-cell table:style-name="Таблица8.B1" office:value-type="string">
            <text:p text:style-name="P10">Крупный размер (граммов свыше)</text:p>
          </table:table-cell>
        </table:table-row>
        <table:table-row table:style-name="Таблица8.1">
          <table:table-cell table:style-name="Таблица8.A2" office:value-type="string">
            <text:p text:style-name="ConsPlusNormal">19-норандростенедиол</text:p>
          </table:table-cell>
          <table:table-cell table:style-name="Таблица8.A2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19-норандростенедион (эст-4-ен-3,17-ди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19-норандростерон (3-гидрокси-13-метилгексадекагидро-17H-циклопента[а]фенантрен-17-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45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1-тестостерон (17бета-гидрокси-5альфа-андрост-1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4-гидрокситестостерон (4,17бета-дигидроксиандрост-4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6альфа-Метиландрост-4-ен-3,17-дион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56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Андроизоксазол (1,10a,12а-триметил-2,3,3a,3b,4,5,5a,6,10,10a,10b,11,12,12a-тетрадекагидро-1H-<text:soft-page-break/>циклопента[7,8]фенантро[2,3-c][1,2]оксазол-1-ол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51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Андростандион (5альфа-андростан-3,17-ди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62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35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14" office:value-type="string">
            <text:p text:style-name="ConsPlusNormal">Андростанолон</text:p>
          </table:table-cell>
          <table:table-cell table:style-name="Таблица8.A14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Андростенедиол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Андростенедион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P8">Ареколин (метил-1-метил-1,2,5,6-тетрагидропиридин-3-карбоксилат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68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P8">Атаместан (1-метиландроста-1,4-диен-3,17-ди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71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36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37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Бенактизин ((2-(диэтиламино)этил)гидрокси(дифенил)ацетат)</text:p>
          </table:table-cell>
          <table:table-cell table:style-name="Таблица8.A3" office:value-type="string">
            <text:p text:style-name="P10">2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 ред. <text:a xlink:type="simple" xlink:href="https://login.consultant.ru/link/?req=doc&amp;demo=2&amp;base=LAW&amp;n=401085&amp;date=30.04.2023&amp;dst=100068&amp;field=134" text:style-name="Internet_20_link" text:visited-style-name="Visited_20_Internet_20_Link"><text:span text:style-name="T2">Постановления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Бензобарбитал (1-бензоил-5-этил-5-фенилбарбитуровая кислота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Болазин (3,3'-(гидразин-1,2-диилиден)бис(2-метиландростан-17-ол)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35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Боластер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Болден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Болдион (андрост-1,4-диен-3,17-ди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Бромдигидрохлорфенилбензодиазепин (7-бромо-5-(2-хлорфенил)-1,3-дигидро-2H-1,4-бензодиазепин-2-он)</text:p>
          </table:table-cell>
          <table:table-cell table:style-name="Таблица8.A3" office:value-type="string">
            <text:p text:style-name="P10">30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62809&amp;date=30.04.2023&amp;dst=100015&amp;field=134" text:style-name="Internet_20_link" text:visited-style-name="Visited_20_Internet_20_Link"><text:span text:style-name="T2">Постановлением</text:span></text:a> Правительства РФ от 18.09.2020 N 1495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38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ext:soft-page-break/>
        <table:table-row table:style-name="Таблица8.1">
          <table:table-cell table:style-name="Таблица8.A3" office:value-type="string">
            <text:p text:style-name="ConsPlusNormal">Бромизовал (N-(аминокарбонил)-2-бром-3-метилбутанамид)</text:p>
          </table:table-cell>
          <table:table-cell table:style-name="Таблица8.A3" office:value-type="string">
            <text:p text:style-name="P10">15</text:p>
          </table:table-cell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39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136254&amp;date=30.04.2023&amp;dst=100049&amp;field=134" text:style-name="Internet_20_link" text:visited-style-name="Visited_20_Internet_20_Link"><text:span text:style-name="T2">Постановление</text:span></text:a> Правительства РФ от 22.02.2012 N 144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Гексобарбитал (5-(1-циклогексен-1-ил)-1,5-диметил-2,4,6(1H,3H,5H)-пиримидинтрион)</text:p>
          </table:table-cell>
          <table:table-cell table:style-name="Таблица8.A3" office:value-type="string">
            <text:p text:style-name="P10">1</text:p>
          </table:table-cell>
        </table:table-row>
        <table:table-row table:style-name="Таблица8.1">
          <table:table-cell table:style-name="Таблица8.A3" office:value-type="string">
            <text:p text:style-name="ConsPlusNormal">Гестрин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Гидроксистенозолол (1,10a,12a-триметил-1,2,3,3a,3b,4,5,7,10,10a,10b,11,12,12a-тетрадекагидроциклопента[5,6]нафто[1,2-f]индазол-1-ол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57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Даназол ((17альфа)-прегн-2,4-диен-20-ино2,3-d-изоксазол-17-ол)</text:p>
          </table:table-cell>
          <table:table-cell table:style-name="Таблица8.A3" office:value-type="string">
            <text:p text:style-name="P10">20</text:p>
          </table:table-cell>
        </table:table-row>
        <table:table-row table:style-name="Таблица8.1">
          <table:table-cell table:style-name="Таблица8.A3" office:value-type="string">
            <text:p text:style-name="ConsPlusNormal">Дегидрохлорметилтестостерон (4-хлоро-17бета-гидрокси-17альфа-метиландрост-1,4-ди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Дезоксиметилтестостерон (17альфа-метил-5альфа-андрост-2-ен-17бета-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Диенолон (17бета-гидроксиэстра-4,9(10)-ди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63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1,3-Диметилбутиламин (4-метилпентан-2-амин, ДМБА)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76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N,N-диметил-2-фенилэтан-1-амин (N,N-DMPEA)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074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2,4-Динитрофенол (2,4-DNP)</text:p>
          </table:table-cell>
          <table:table-cell table:style-name="Таблица8.A3" office:value-type="string">
            <text:p text:style-name="P10">2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40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0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Дростан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Зеранол (7,14,16-тригидрокси-3-метил-3,4,5,6,7,8,9,10,11,12-декагидро-1H-бензо[с][1]оксациклотетрадецин-1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45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Зилпатерол (7-гидрокси-6-(пропан-2-иламино)-4,5,6,7-тетрагидроимидазо[4,5,1-jk][1]бензазепин-2(1H)-он)</text:p>
          </table:table-cell>
          <table:table-cell table:style-name="Таблица8.A3" office:value-type="string">
            <text:p text:style-name="P10">25</text:p>
          </table:table-cell>
        </table:table-row>
        <text:soft-page-break/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69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1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Зопиклон (6-(5-хлор-2-пиридинил)-6,7-дигидро-7-оксо-5H-пирроло[3,4-b]пиразин-5-иловый эфир-4-метил-1-пиперазинкарбоновой кислоты)</text:p>
          </table:table-cell>
          <table:table-cell table:style-name="Таблица8.A3" office:value-type="string">
            <text:p text:style-name="P10">0,9</text:p>
          </table:table-cell>
        </table:table-row>
        <table:table-row table:style-name="Таблица8.1">
          <table:table-cell table:style-name="Таблица8.A3" office:value-type="string">
            <text:p text:style-name="ConsPlusNormal">Калустер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Клозапин</text:p>
          </table:table-cell>
          <table:table-cell table:style-name="Таблица8.A3" office:value-type="string">
            <text:p text:style-name="P10">4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154145&amp;date=30.04.2023&amp;dst=100010&amp;field=134" text:style-name="Internet_20_link" text:visited-style-name="Visited_20_Internet_20_Link"><text:span text:style-name="T2">Постановлением</text:span></text:a> Правительства РФ от 07.11.2013 N 997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2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Клонидин (N-(2,6-дихлорфенил)-4,5-дигидро-1H-имидазол-2-амин)</text:p>
          </table:table-cell>
          <table:table-cell table:style-name="Таблица8.A3" office:value-type="string">
            <text:p text:style-name="P10">2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 ред. <text:a xlink:type="simple" xlink:href="https://login.consultant.ru/link/?req=doc&amp;demo=2&amp;base=LAW&amp;n=401085&amp;date=30.04.2023&amp;dst=100080&amp;field=134" text:style-name="Internet_20_link" text:visited-style-name="Visited_20_Internet_20_Link"><text:span text:style-name="T2">Постановления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Клостебол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Левомепромазин ((R)-2-метокси-N,N,бета-триметил-10H-фенотиазин-10-пропанамин)</text:p>
          </table:table-cell>
          <table:table-cell table:style-name="Таблица8.A3" office:value-type="string">
            <text:p text:style-name="P10">2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болазин (3,3'-(гидразин-1,2-диилиден)бис(2,17-диметиландростан-17-ол)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50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заболон (17-((1-метоксициклогексил)окси)андрост-1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53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питиостан (17-метил-17-((1-метоксициклопентил)окси)-2,3-эпитиоадроста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55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3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4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5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6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стан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стеролон (1альфа-метиландростанод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андиенон (метандростенолон) (17бета-гидрокси-17альфа-<text:soft-page-break/>метиландрост-1,4-диен-3-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андриол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астерон (2альфа,17альфа-диметил-5альфа-андростан-3-он-17бета-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ен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4-Метилгексан-2-амин (ДМАА)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086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тил-1-тестостерон (17бета-гидрокси-17альфа-метил-5альфа-андрост-1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илдиендион (эстра-4,9-диен-3,17-ди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75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тилдиенолон (17бета-гидрокси-17альфа-метилэстр-4,9-ди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илклостебол (17бета-гидрокси-17альфа-метил-4-хлорандрост-4-ен-3-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092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тилнортестостерон (17бета-гидрокси-17альфа-метилэстр-4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илстенболон (17бета-гидрокси-2,17альфа-диметил-5альфа-андрост-1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098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тилтестостер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Метилтриенолон (17бета-гидрокси-17альфа-метилэстр-4,9,11-три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N-метил-2-фенилэтан-1-амин (N-MePEA)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104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етилэпитиостанол (17-метил-2,3-эпитиоандростан-17-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59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 с 1 января 2013 года. - <text:a xlink:type="simple" xlink:href="https://login.consultant.ru/link/?req=doc&amp;demo=2&amp;base=LAW&amp;n=402016&amp;date=30.04.2023&amp;dst=100035&amp;field=134" text:style-name="Internet_20_link" text:visited-style-name="Visited_20_Internet_20_Link"><text:span text:style-name="T2">Постановление</text:span></text:a> Правительства РФ от 01.10.2012 N 1003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Миболерон</text:p>
          </table:table-cell>
          <table:table-cell table:style-name="Таблица8.A3" office:value-type="string">
            <text:p text:style-name="P10">10</text:p>
          </table:table-cell>
        </table:table-row>
        <text:soft-page-break/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7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Нандролон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8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Норболет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Норклостебол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Норэтандр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Овандротон (3-((3,17-диоксоандрост-4-ен-7альфа-ил)сульфанил)пропановая кислота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110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Оксаб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49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Оксандролон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Оксиместер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Оксимет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Октодрин (6-метилгептан-2-амин, ДМГА)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82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Орто-хлорбензилиденмалонодинитрил</text:p>
          </table:table-cell>
          <table:table-cell table:style-name="Таблица8.A3" office:value-type="string">
            <text:p text:style-name="P10">2</text:p>
          </table:table-cell>
        </table:table-row>
        <table:table-row table:style-name="Таблица8.1">
          <table:table-cell table:style-name="Таблица8.A3" office:value-type="string">
            <text:p text:style-name="ConsPlusNormal">Остарин ((2S)-3-(4-цианофенокси)-N-[4-циано-3-(трифторметил)фенил]-2-гидрокси-2-метилпропанамид) и другие субстанции со схожей химической структурой или схожими биологическими эффектами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205544&amp;date=30.04.2023&amp;dst=100017&amp;field=134" text:style-name="Internet_20_link" text:visited-style-name="Visited_20_Internet_20_Link"><text:span text:style-name="T2">Постановлением</text:span></text:a> Правительства РФ от 26.09.2016 N 962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Пагоклон ((5-метил-2-оксогексил)-2-(7-хлор-1,8-нафтиридин-2-ил)-2,3-дигидро-1H-изоиндол-1-он)</text:p>
          </table:table-cell>
          <table:table-cell table:style-name="Таблица8.A3" office:value-type="string">
            <text:p text:style-name="P10">0,9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116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Перец опьяняющий (кава-кава) и вещества, входящие в него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Прастерон (3-гидроксиандрост-5-ен-17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64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Прегабалин</text:p>
          </table:table-cell>
          <table:table-cell table:style-name="Таблица8.A3" office:value-type="string">
            <text:p text:style-name="P10">50</text:p>
          </table:table-cell>
        </table:table-row>
        <text:soft-page-break/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26144&amp;date=30.04.2023&amp;dst=100023&amp;field=134" text:style-name="Internet_20_link" text:visited-style-name="Visited_20_Internet_20_Link"><text:span text:style-name="T2">Постановлением</text:span></text:a> Правительства РФ от 27.05.2019 N 66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Пропетандрол ((17-гидрокси-17-этил-19-норандрост-4-ен-3-ил)пропионат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67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Пропилгекседрин</text:p>
          </table:table-cell>
          <table:table-cell table:style-name="Таблица8.A3" office:value-type="string">
            <text:p text:style-name="P10">2</text:p>
          </table:table-cell>
        </table:table-row>
        <table:table-row table:style-name="Таблица8.1">
          <table:table-cell table:style-name="Таблица8.A3" office:value-type="string">
            <text:p text:style-name="ConsPlusNormal">Простанозол ([3,2-с]пиразол-5альфа-этиоаллохолан-17бета-тетрагидропиран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Роксиболон (11,17-дигидрокси-17-метил-3-оксоандроста-1,4-диен-2-карбоновая кислота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71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 с 1 января 2013 года. - <text:a xlink:type="simple" xlink:href="https://login.consultant.ru/link/?req=doc&amp;demo=2&amp;base=LAW&amp;n=402016&amp;date=30.04.2023&amp;dst=100036&amp;field=134" text:style-name="Internet_20_link" text:visited-style-name="Visited_20_Internet_20_Link"><text:span text:style-name="T2">Постановление</text:span></text:a> Правительства РФ от 01.10.2012 N 1003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Сибутрамин, а также его структурные аналоги, обладающие схожим психоактивным действием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office:value-type="string">
            <text:p text:style-name="ConsPlusNormal">Силандрон (17бета-(триметилсилилокси) андрост-4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81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Соматотропин (гормон роста, СТГ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122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Спорынья (рожки спорыньи эрготаминового штамма, рожки спорыньи эрготоксинового штамма)</text:p>
          </table:table-cell>
          <table:table-cell table:style-name="Таблица8.A3" office:value-type="string">
            <text:p text:style-name="P10">100</text:p>
          </table:table-cell>
        </table:table-row>
        <table:table-row table:style-name="Таблица8.1">
          <table:table-cell table:style-name="Таблица8.A3" office:value-type="string">
            <text:p text:style-name="ConsPlusNormal">Станозолол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office:value-type="string">
            <text:p text:style-name="ConsPlusNormal">Стенб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Тапентадол</text:p>
          </table:table-cell>
          <table:table-cell table:style-name="Таблица8.A3" office:value-type="string">
            <text:p text:style-name="P10">2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26144&amp;date=30.04.2023&amp;dst=100029&amp;field=134" text:style-name="Internet_20_link" text:visited-style-name="Visited_20_Internet_20_Link"><text:span text:style-name="T2">Постановлением</text:span></text:a> Правительства РФ от 27.05.2019 N 66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Тестолактон (лактон 13-гидрокси-3-оксо-13,17-секоандроста-1,4-диен-17-овой кислоты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88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0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Тетрагидрогестринон (18альфа-гомо-прегн-4,9,11-триен-17бета-ол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Тиоместерон (S,S'-(17-гидрокси-17-метил-3-оксоандрост-4-ен-<text:soft-page-break/>1,7-диил)диэтантиоат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76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1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Тиопентал (5-(пентан-2-ил)-2-сульфанилиден-5-этилдигидропиримидин-4,6(1H,5H)-дион)</text:p>
          </table:table-cell>
          <table:table-cell table:style-name="Таблица8.A3" office:value-type="string">
            <text:p text:style-name="P10">1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 ред. <text:a xlink:type="simple" xlink:href="https://login.consultant.ru/link/?req=doc&amp;demo=2&amp;base=LAW&amp;n=401085&amp;date=30.04.2023&amp;dst=100128&amp;field=134" text:style-name="Internet_20_link" text:visited-style-name="Visited_20_Internet_20_Link"><text:span text:style-name="T2">Постановления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142852&amp;date=30.04.2023&amp;dst=100027&amp;field=134" text:style-name="Internet_20_link" text:visited-style-name="Visited_20_Internet_20_Link"><text:span text:style-name="T2">Постановление</text:span></text:a> Правительства РФ от 26.02.2013 N 157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Трамадол (трамал) ((+/-)-транс-2-[(диметиламино)метил]-1-(м-метоксифенил)циклогексан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Тренб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Трендион (тренавар, эстра-4,9,11-триен-3,17-ди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094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Трестолон (17бета-гидрокси-7альфа-метилэстр-4-ен-3-он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87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Тригексифенидил (циклодол) (1-циклогексил-1-фенил-3-пиперидинопропан-1-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Тропикамид</text:p>
          </table:table-cell>
          <table:table-cell table:style-name="Таблица8.A3" office:value-type="string">
            <text:p text:style-name="P10">1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26144&amp;date=30.04.2023&amp;dst=100035&amp;field=134" text:style-name="Internet_20_link" text:visited-style-name="Visited_20_Internet_20_Link"><text:span text:style-name="T2">Постановлением</text:span></text:a> Правительства РФ от 27.05.2019 N 66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2-Фенилпропан-1-амин</text:p>
          </table:table-cell>
          <table:table-cell table:style-name="Таблица8.A3" office:value-type="string">
            <text:p text:style-name="P10">0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100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2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Фепрозиднин ((3-(1-фенилпропан-2-ил)-1,2,3-оксадиазол-3-ий-5-ил)азанид)</text:p>
          </table:table-cell>
          <table:table-cell table:style-name="Таблица8.A3" office:value-type="string">
            <text:p text:style-name="P10">0,6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 ред. <text:a xlink:type="simple" xlink:href="https://login.consultant.ru/link/?req=doc&amp;demo=2&amp;base=LAW&amp;n=401085&amp;date=30.04.2023&amp;dst=100134&amp;field=134" text:style-name="Internet_20_link" text:visited-style-name="Visited_20_Internet_20_Link"><text:span text:style-name="T2">Постановления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3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Флуоксиместерон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4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Формеболон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Форместан (4-гидроксиандрост-4-ен-3,17-дион)</text:p>
          </table:table-cell>
          <table:table-cell table:style-name="Таблица8.A3" office:value-type="string">
            <text:p text:style-name="P10">2,5</text:p>
          </table:table-cell>
        </table:table-row>
        <text:soft-page-break/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106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Гормон роста человека - фрагмент 176-191 (HGH Frag 176-191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109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Фуразабол (17бета-гидрокси-17альфа-метил-5альфа-андростано[2,3-с]-фураза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Хинболон (квинобол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Хлорметиландростендиол (17-метил-4-хлорандрост-4-ен-3,17-диол)</text:p>
          </table:table-cell>
          <table:table-cell table:style-name="Таблица8.A3" office:value-type="string">
            <text:p text:style-name="P10">2,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44430&amp;date=30.04.2023&amp;dst=100114&amp;field=134" text:style-name="Internet_20_link" text:visited-style-name="Visited_20_Internet_20_Link"><text:span text:style-name="T2">Постановлением</text:span></text:a> Правительства РФ от 10.04.2023 N 581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5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Хлороформ</text:p>
          </table:table-cell>
          <table:table-cell table:style-name="Таблица8.A3" office:value-type="string">
            <text:p text:style-name="P10">1500</text:p>
          </table:table-cell>
        </table:table-row>
        <table:table-row table:style-name="Таблица8.1">
          <table:table-cell table:style-name="Таблица8.A3" office:value-type="string">
            <text:p text:style-name="ConsPlusNormal">6-Хлортестостерон (17бета-гидрокси-6альфа-хлорандрост-4-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401085&amp;date=30.04.2023&amp;dst=100140&amp;field=134" text:style-name="Internet_20_link" text:visited-style-name="Visited_20_Internet_20_Link"><text:span text:style-name="T2">Постановлением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735&amp;date=30.04.2023&amp;dst=100176&amp;field=134" text:style-name="Internet_20_link" text:visited-style-name="Visited_20_Internet_20_Link"><text:span text:style-name="T2">Постановление</text:span></text:a> Правительства РФ от 30.06.2010 N 486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Цефедрин (3-[(1-гидрокси-1-фенилпропан-2-ил)(метил)амино]пропаннитри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 ред. <text:a xlink:type="simple" xlink:href="https://login.consultant.ru/link/?req=doc&amp;demo=2&amp;base=LAW&amp;n=401085&amp;date=30.04.2023&amp;dst=100146&amp;field=134" text:style-name="Internet_20_link" text:visited-style-name="Visited_20_Internet_20_Link"><text:span text:style-name="T2">Постановления</text:span></text:a> Правительства РФ от 22.11.2021 N 2003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Энестебол (4,17-дигидрокси-17-метиландроста-1,4-ди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81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Эпитиостанол (2,3-эпитиоандростан-17-ол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14158&amp;date=30.04.2023&amp;dst=100084&amp;field=134" text:style-name="Internet_20_link" text:visited-style-name="Visited_20_Internet_20_Link"><text:span text:style-name="T2">Постановлением</text:span></text:a> Правительства РФ от 19.12.2018 N 1597)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Эрготал (смесь фосфатов алкалоидов спорыньи)</text:p>
          </table:table-cell>
          <table:table-cell table:style-name="Таблица8.A3" office:value-type="string">
            <text:p text:style-name="P10">1</text:p>
          </table:table-cell>
        </table:table-row>
        <table:table-row table:style-name="Таблица8.1">
          <table:table-cell table:style-name="Таблица8.A3" office:value-type="string">
            <text:p text:style-name="ConsPlusNormal">Этилдиенолон (17бета-гидрокси-17альфа-этилэстра-4,9(10)-диен-3-он)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337226&amp;date=30.04.2023&amp;dst=100093&amp;field=134" text:style-name="Internet_20_link" text:visited-style-name="Visited_20_Internet_20_Link"><text:span text:style-name="T2">Постановлением</text:span></text:a> Правительства РФ от 08.11.2019 N 1429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. - <text:a xlink:type="simple" xlink:href="https://login.consultant.ru/link/?req=doc&amp;demo=2&amp;base=LAW&amp;n=402204&amp;date=30.04.2023&amp;dst=100156&amp;field=134" text:style-name="Internet_20_link" text:visited-style-name="Visited_20_Internet_20_Link"><text:span text:style-name="T2">Постановление</text:span></text:a> Правительства РФ от 04.02.2013 N 78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Этилхлорид (хлорэтил)</text:p>
          </table:table-cell>
          <table:table-cell table:style-name="Таблица8.A3" office:value-type="string">
            <text:p text:style-name="P10">300</text:p>
          </table:table-cell>
        </table:table-row>
        <table:table-row table:style-name="Таблица8.1">
          <table:table-cell table:style-name="Таблица8.A3" office:value-type="string">
            <text:p text:style-name="ConsPlusNormal">Этилэстренол (19-нор-17альфа-прегн-4-ен-17-ол) и другие субстанции со схожей химической структурой или схожими <text:soft-page-break/>биологическими эффектами</text:p>
          </table:table-cell>
          <table:table-cell table:style-name="Таблица8.A3" office:value-type="string">
            <text:p text:style-name="P10">10</text:p>
          </table:table-cell>
        </table:table-row>
        <table:table-row table:style-name="Таблица8.1">
          <table:table-cell table:style-name="Таблица8.A3" office:value-type="string">
            <text:p text:style-name="ConsPlusNormal">GW 1516 (2-[2-метил-4-[[4-метил-2-[4-(трифторметил)фенил]-1,3-тиазол-5-ил]метилсульфанил]фенокси]уксусная кислота) и другие субстанции со схожей химической структурой или схожими биологическими эффектами</text:p>
          </table:table-cell>
          <table:table-cell table:style-name="Таблица8.A3" office:value-type="string">
            <text:p text:style-name="P10">5</text:p>
          </table:table-cell>
        </table:table-row>
        <table:table-row table:style-name="Таблица8.1">
          <table:table-cell table:style-name="Таблица8.A3" table:number-columns-spanned="2" office:value-type="string">
            <text:p text:style-name="P8">(введено <text:a xlink:type="simple" xlink:href="https://login.consultant.ru/link/?req=doc&amp;demo=2&amp;base=LAW&amp;n=205544&amp;date=30.04.2023&amp;dst=100023&amp;field=134" text:style-name="Internet_20_link" text:visited-style-name="Visited_20_Internet_20_Link"><text:span text:style-name="T2">Постановлением</text:span></text:a> Правительства РФ от 26.09.2016 N 962)</text:p>
          </table:table-cell>
          <table:covered-table-cell/>
        </table:table-row>
        <table:table-row table:style-name="Таблица8.1">
          <table:table-cell table:style-name="Таблица8.A14" table:number-columns-spanned="2" office:value-type="string">
            <text:p text:style-name="P12">Позиция исключена с 1 января 2013 года. - <text:a xlink:type="simple" xlink:href="https://login.consultant.ru/link/?req=doc&amp;demo=2&amp;base=LAW&amp;n=402016&amp;date=30.04.2023&amp;dst=100037&amp;field=134" text:style-name="Internet_20_link" text:visited-style-name="Visited_20_Internet_20_Link"><text:span text:style-name="T2">Постановление</text:span></text:a> Правительства РФ от 01.10.2012 N 1003</text:p>
          </table:table-cell>
          <table:covered-table-cell/>
        </table:table-row>
        <table:table-row table:style-name="Таблица8.1">
          <table:table-cell table:style-name="Таблица8.A3" office:value-type="string">
            <text:p text:style-name="ConsPlusNormal">Соли перечисленных в настоящем списке веществ во всех случаях, когда существование таких солей возможно</text:p>
          </table:table-cell>
          <table:table-cell table:style-name="Таблица8.A3" office:value-type="string">
            <text:p text:style-name="P10">крупный размер, применяемый для соответствующих сильнодействующих веществ</text:p>
          </table:table-cell>
        </table:table-row>
        <table:table-row table:style-name="Таблица8.1">
          <table:table-cell table:style-name="Таблица8.A3" office:value-type="string">
            <text:p text:style-name="ConsPlusNormal">Изомеры перечисленных в настоящем списке веществ во всех случаях, когда существование таких изомеров возможно</text:p>
          </table:table-cell>
          <table:table-cell table:style-name="Таблица8.A3" office:value-type="string">
            <text:p text:style-name="P10">-"-</text:p>
          </table:table-cell>
        </table:table-row>
        <table:table-row table:style-name="Таблица8.1">
          <table:table-cell table:style-name="Таблица8.A3" office:value-type="string">
            <text:p text:style-name="ConsPlusNormal">Эфиры сложные и простые перечисленных в настоящем списке веществ</text:p>
          </table:table-cell>
          <table:table-cell table:style-name="Таблица8.A3" office:value-type="string">
            <text:p text:style-name="P10">-"-</text:p>
          </table:table-cell>
        </table:table-row>
        <table:table-row table:style-name="Таблица8.1">
          <table:table-cell table:style-name="Таблица8.A205" office:value-type="string">
            <text:p text:style-name="P12">Все лекарственные формы, смеси и растворы, в состав которых входит хотя бы одно вещество, перечисленное в списке сильнодействующих веществ для целей <text:a xlink:type="simple" xlink:href="https://login.consultant.ru/link/?req=doc&amp;demo=2&amp;base=LAW&amp;n=444756&amp;date=30.04.2023&amp;dst=51&amp;field=134" text:style-name="Internet_20_link" text:visited-style-name="Visited_20_Internet_20_Link"><text:span text:style-name="T2">статьи 234</text:span></text:a> и других статей Уголовного <text:a xlink:type="simple" xlink:href="https://login.consultant.ru/link/?req=doc&amp;demo=2&amp;base=LAW&amp;n=444756&amp;date=30.04.2023" text:style-name="Internet_20_link" text:visited-style-name="Visited_20_Internet_20_Link"><text:span text:style-name="T2">кодекса</text:span></text:a> Российской Федерации</text:p>
          </table:table-cell>
          <table:table-cell table:style-name="Таблица8.A205" office:value-type="string">
            <text:p text:style-name="P10">для лекарственной формы, смеси и раствора крупный размер определяется как крупный размер сильнодействующего вещества, содержащегося в лекарственной форме, смеси или растворе, для которого установлен наименьший крупный размер, исходя из общего количества без пересчета на действующее вещество</text:p>
          </table:table-cell>
        </table:table-row>
      </table:table>
      <text:p text:style-name="P18"/>
      <text:p text:style-name="P18"/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 Unicode MS1" svg:font-family="'Arial Unicode MS'" style:font-family-generic="swiss"/>
    <style:font-face style:name="Courier New" svg:font-family="'Courier New'" style:font-family-generic="modern" style:font-pitch="fixed"/>
    <style:font-face style:name="Tahoma" svg:font-family="Tahoma" style:font-family-generic="modern" style:font-pitch="fixed"/>
    <style:font-face style:name="Arial1" svg:font-family="Aria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ConsPlusNormal" style:family="paragraph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onsPlusNonformat" style:family="paragraph" style:next-style-name="ConsPlusNormal">
      <style:text-properties style:text-line-through-style="none" style:text-position="0% 100%" style:font-name="Courier New" fo:font-size="10pt" fo:font-style="normal" style:text-underline-style="none" fo:font-weight="normal" style:font-name-asian="Courier New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ConsPlusTitle" style:family="paragraph" style:next-style-name="ConsPlusNormal">
      <style:text-properties style:text-line-through-style="none" style:text-position="0% 100%" style:font-name="Arial1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ConsPlusCell" style:family="paragraph" style:next-style-name="ConsPlusNormal">
      <style:text-properties style:text-line-through-style="none" style:text-position="0% 100%" style:font-name="Courier New" fo:font-size="10pt" fo:font-style="normal" style:text-underline-style="none" fo:font-weight="normal" style:font-name-asian="Courier New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ConsPlusDocList" style:family="paragraph" style:next-style-name="ConsPlusNormal">
      <style:text-properties style:text-line-through-style="none" style:text-position="0% 100%" style:font-name="Tahoma" fo:font-size="9pt" fo:font-style="normal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/>
    </style:style>
    <style:style style:name="ConsPlusTitlePage" style:family="paragraph" style:next-style-name="ConsPlusNormal">
      <style:text-properties style:text-line-through-style="none" style:text-position="0% 100%" style:font-name="Tahoma1" fo:font-size="12pt" fo:font-style="normal" style:text-underline-style="none" fo:font-weight="normal" style:font-name-asian="Tahoma1" style:font-size-asian="12pt" style:font-style-asian="normal" style:font-weight-asian="normal" style:font-name-complex="Tahoma1" style:font-size-complex="12pt" style:font-style-complex="normal" style:font-weight-complex="normal"/>
    </style:style>
    <style:style style:name="ConsPlusJurTerm" style:family="paragraph" style:next-style-name="ConsPlusNormal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onsPlusTextList" style:family="paragraph" style:next-style-name="ConsPlusNormal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WW-ConsPlusTextList" style:family="paragraph" style:next-style-name="ConsPlusNormal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4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2" style:family="table" style:master-page-name="">
      <style:table-properties style:width="18.002cm" style:page-number="auto" fo:break-before="auto" fo:break-after="auto" table:align="left" style:writing-mode="lr-tb"/>
    </style:style>
    <style:style style:name="Таблица2.A" style:family="table-column">
      <style:table-column-properties style:column-width="9.721cm"/>
    </style:style>
    <style:style style:name="Таблица2.B" style:family="table-column">
      <style:table-column-properties style:column-width="8.281cm"/>
    </style:style>
    <style:style style:name="Таблица2.1" style:family="table-row">
      <style:table-row-properties style:row-height="2.969cm" style:keep-together="true" fo:keep-together="auto"/>
    </style:style>
    <style:style style:name="Таблица2.A1" style:family="table-cell">
      <style:table-cell-properties style:vertical-align="middle" fo:padding-left="0.071cm" fo:padding-right="0.071cm" fo:padding-top="0cm" fo:padding-bottom="0cm" fo:border="none"/>
    </style:style>
    <style:style style:name="Таблица3" style:family="table">
      <style:table-properties style:width="18.004cm" table:align="left" style:writing-mode="lr-tb"/>
    </style:style>
    <style:style style:name="Таблица3.A" style:family="table-column">
      <style:table-column-properties style:column-width="5.941cm"/>
    </style:style>
    <style:style style:name="Таблица3.B" style:family="table-column">
      <style:table-column-properties style:column-width="6.121cm"/>
    </style:style>
    <style:style style:name="Таблица3.C" style:family="table-column">
      <style:table-column-properties style:column-width="5.943cm"/>
    </style:style>
    <style:style style:name="Таблица3.1" style:family="table-row">
      <style:table-row-properties style:row-height="2.933cm" style:keep-together="true" fo:keep-together="auto"/>
    </style:style>
    <style:style style:name="Таблица3.A1" style:family="table-cell">
      <style:table-cell-properties style:vertical-align="middle" fo:padding-left="0.071cm" fo:padding-right="0.071cm" fo:padding-top="0cm" fo:padding-bottom="0cm" fo:border="none"/>
    </style:style>
    <style:style style:name="MP1" style:family="paragraph" style:parent-style-name="ConsPlusNormal" style:list-style-name="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P2" style:family="paragraph" style:parent-style-name="ConsPlusNormal" style:list-style-name="">
      <style:paragraph-properties fo:margin-left="0cm" fo:margin-right="0cm" fo:margin-top="0cm" fo:margin-bottom="0cm" fo:line-height="100%" fo:text-align="end" style:justify-single-word="false" fo:keep-together="auto" fo:hyphenation-ladder-count="no-limit" fo:text-indent="0cm" style:auto-text-indent="false" fo:background-color="transparent" fo:padding="0cm" fo:border="none" style:shadow="none" fo:keep-with-next="auto" style:text-autospace="none" style:punctuation-wrap="hanging" style:line-break="strict" style:vertical-align="auto" style:writing-mode="page">
        <style:tab-stops/>
        <style:background-image/>
      </style:paragraph-properties>
      <style:text-properties fo:hyphenate="false" fo:hyphenation-remain-char-count="2" fo:hyphenation-push-char-count="2"/>
    </style:style>
    <style:style style:name="MP3" style:family="paragraph" style:parent-style-name="ConsPlusNormal" style:list-style-name="">
      <style:paragraph-properties fo:text-align="center" style:justify-single-word="false" fo:padding="0cm" fo:border-left="none" fo:border-right="none" fo:border-top="none" fo:border-bottom="0.035cm solid #000000"/>
      <style:text-properties fo:font-size="0.5pt" style:font-size-asian="0.5pt" style:font-size-complex="0.5pt"/>
    </style:style>
    <style:style style:name="MP4" style:family="paragraph" style:parent-style-name="ConsPlusNormal" style:list-style-name="">
      <style:paragraph-properties fo:text-align="center" style:justify-single-word="false"/>
      <style:text-properties fo:font-size="5pt" style:font-size-asian="5pt" style:font-size-complex="5pt"/>
    </style:style>
    <style:style style:name="MP5" style:family="paragraph" style:parent-style-name="ConsPlusNormal" style:list-style-name="">
      <style:paragraph-properties fo:text-align="start" style:justify-single-word="false" fo:padding="0cm" fo:border-left="none" fo:border-right="none" fo:border-top="none" fo:border-bottom="0.035cm solid #000000"/>
      <style:text-properties fo:color="#f58220" style:font-name="Tahoma1" fo:font-size="14pt" fo:font-weight="bold" style:font-name-asian="Tahoma1" style:font-size-asian="14pt" style:font-weight-asian="bold" style:font-name-complex="Tahoma1" style:font-size-complex="14pt" style:font-weight-complex="bold"/>
    </style:style>
    <style:style style:name="MP6" style:family="paragraph" style:parent-style-name="ConsPlusNormal" style:list-style-name="">
      <style:paragraph-properties fo:text-align="center" style:justify-single-word="false" fo:padding="0cm" fo:border="none"/>
    </style:style>
    <style:style style:name="MP7" style:family="paragraph" style:parent-style-name="ConsPlusNormal" style:list-style-name="">
      <style:paragraph-properties fo:text-align="end" style:justify-single-word="false" fo:padding="0cm" fo:border="none"/>
      <style:text-properties style:font-name="Tahoma1" fo:font-size="10pt" style:font-name-asian="Tahoma1" style:font-size-asian="10pt" style:font-name-complex="Tahoma1" style:font-size-complex="10pt"/>
    </style:style>
    <style:style style:name="MP8" style:family="paragraph" style:parent-style-name="ConsPlusNormal" style:list-style-name="">
      <style:text-properties fo:font-size="0.5pt" style:font-size-asian="0.5pt" style:font-size-complex="0.5pt"/>
    </style:style>
    <style:style style:name="MT1" style:family="text"/>
    <style:style style:name="MT2" style:family="text">
      <style:text-properties fo:font-variant="normal" fo:text-transform="none" style:use-window-font-color="true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T3" style:family="text">
      <style:text-properties fo:font-variant="normal" fo:text-transform="none" fo:color="#0000ff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T4" style:family="text"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T5" style:family="text">
      <style:text-properties style:use-window-font-color="true" fo:font-size="8pt" style:font-size-asian="8pt" style:font-size-complex="8pt"/>
    </style:style>
    <style:style style:name="MT6" style:family="text">
      <style:text-properties fo:color="#0000ff" style:font-name="Tahoma1" fo:font-size="10pt" fo:font-weight="bold" style:font-name-asian="Tahoma1" style:font-size-asian="10pt" style:font-weight-asian="bold" style:font-name-complex="Tahoma1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2.54cm" fo:margin-bottom="2.54cm" fo:margin-left="1.998cm" fo:margin-right="0.998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0cm" fo:margin-left="1.998cm" fo:margin-right="0.998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2.54cm" fo:margin-bottom="2.441cm" style:dynamic-spacing="true"/>
      </style:header-style>
      <style:footer-style>
        <style:header-footer-properties fo:min-height="2.54cm" fo:margin-top="2.441cm" style:dynamic-spacing="true"/>
      </style:footer-style>
    </style:page-layout>
  </office:automatic-styles>
  <office:master-styles>
    <style:master-page style:name="Standard" style:page-layout-name="Mpm1"/>
    <style:master-page style:name="Преобразование_20_1" style:display-name="Преобразование 1" style:page-layout-name="Mpm2">
      <style:header>
        <table:table table:name="Таблица2" table:style-name="Таблица2">
          <table:table-column table:style-name="Таблица2.A"/>
          <table:table-column table:style-name="Таблица2.B"/>
          <table:table-row table:style-name="Таблица2.1">
            <table:table-cell table:style-name="Таблица2.A1" office:value-type="string">
              <text:p text:style-name="MP1"><text:span text:style-name="Zeichenformat">Постановление Правительства РФ от 29.12.2007 N 964<text:line-break/>(ред. от 10.04.2023)<text:line-break/>"Об утверждении списков сильнодействующих и ядов...</text:span></text:p>
            </table:table-cell>
            <table:table-cell table:style-name="Таблица2.A1" office:value-type="string">
              <text:p text:style-name="MP2"><text:span text:style-name="Zeichenformat"><text:span text:style-name="MT2">Документ предоставлен </text:span></text:span><text:a xlink:type="simple" xlink:href="https://www.consultant.ru/" text:style-name="Internet_20_link" text:visited-style-name="Visited_20_Internet_20_Link"><text:span text:style-name="Zeichenformat"><text:span text:style-name="MT3">КонсультантПлюс</text:span></text:span></text:a><text:span text:style-name="Zeichenformat"><text:span text:style-name="MT2"><text:line-break/></text:span></text:span><text:span text:style-name="Zeichenformat"><text:span text:style-name="MT4">Дата сохранения: 30.04.2023</text:span></text:span></text:p>
            </table:table-cell>
          </table:table-row>
        </table:table>
        <text:p text:style-name="MP3"/>
        <text:p text:style-name="MP4"><text:s/></text:p>
      </style:header>
      <style:footer>
        <text:p text:style-name="MP3"/>
        <table:table table:name="Таблица3" table:style-name="Таблица3">
          <table:table-column table:style-name="Таблица3.A"/>
          <table:table-column table:style-name="Таблица3.B"/>
          <table:table-column table:style-name="Таблица3.C"/>
          <table:table-row table:style-name="Таблица3.1">
            <table:table-cell table:style-name="Таблица3.A1" office:value-type="string">
              <text:p text:style-name="MP5">КонсультантПлюс<text:span text:style-name="MT5"><text:line-break/>надежная правовая поддержка</text:span></text:p>
            </table:table-cell>
            <table:table-cell table:style-name="Таблица3.A1" office:value-type="string">
              <text:p text:style-name="MP6"><text:a xlink:type="simple" xlink:href="https://www.consultant.ru/" text:style-name="Internet_20_link" text:visited-style-name="Visited_20_Internet_20_Link"><text:span text:style-name="MT6">www.consultant.ru</text:span></text:a></text:p>
            </table:table-cell>
            <table:table-cell table:style-name="Таблица3.A1" office:value-type="string">
              <text:p text:style-name="MP7">Страница <text:page-number style:num-format="1" text:select-page="current">22</text:page-number> из <text:page-count style:num-format="1">22</text:page-count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Постановление Правительства РФ от 29.12.2007 N 964(ред. от 10.04.2023)"Об утверждении списков сильнодействующих и ядовитых веществ для целей статьи 234 и других статей Уголовного кодекса Российской Федерации, а также крупного размера сильнодействующих веществ для целей статьи 234 Уголовного кодекса Российской Федерации"</dc:title>
    <meta:creation-date>2023-04-30T07:08:00</meta:creation-date>
    <meta:document-statistic meta:table-count="8" meta:image-count="1" meta:object-count="0" meta:page-count="22" meta:paragraph-count="642" meta:word-count="3096" meta:character-count="30100"/>
    <meta:generator>OpenOffice/4.1.5$Win32 OpenOffice.org_project/415m1$Build-9789</meta:generator>
  </office:meta>
</office:document-meta>
</file>